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439b45b6b3fb0cbb6b03c5e789b5ad.png"/>
  <manifest:file-entry manifest:media-type="image/png" manifest:full-path="Pictures/0a150d64611ce1c35f5b2733b98b3659.png"/>
  <manifest:file-entry manifest:media-type="image/png" manifest:full-path="Pictures/ff5e2e9883e40136433da1a865fe48f1.png"/>
  <manifest:file-entry manifest:media-type="image/png" manifest:full-path="Pictures/feecd266785d139e7dc9f6260b0c45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kua_ppas:ppas_pendapatan"/><text:bookmark-start text:name="__RefHeading___prosedur_operasional_ppas_pendapatan_1"/><text:bookmark-start text:name="prosedur_operasional_ppas_pendapatan"/>Prosedur Operasional PPAS Pendapatan<text:bookmark-end text:name="__RefHeading___prosedur_operasional_ppas_pendapatan_1"/><text:bookmark-end text:name="prosedur_operasional_ppas_pendap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PAS Pendapatan adalah proses input data pendapatan daerah yaitu jumlah yang diusulkan SKPD, jumlah hasil pembahasan dewan dan jumlah revisi pembahasan dew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SKPD</text:p>
          </table:table-cell>
          <table:table-cell office:value-type="string" table:style-name="tablecell">
            <text:p text:style-name="tablealignleft">Melakukan input jumlah usulan pendapatan dari tiap SKPD, usulan jumlah pendapatan dari hasil pembahasan dewan hdan usulan jumlah pendapatan dari hasil revisi pembahasan dewan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PAS Pendapatan :</text:p>
      <text:list text:style-name="List_20_1" text:continue-numbering="false">
        <text:list-item>
          <text:p text:style-name="List_20_1_Content_First"> Masuk ke Aplikasi Simral. Login sebagai Admin SKPD ;</text:p>
        </text:list-item>
        <text:list-item>
          <text:p text:style-name="List_20_1_Content"> Pilih <text:span text:style-name="Strong_20_Emphasis">KUA/PPAS &gt; Menu KUA / PPAS </text:span>, maka akan tampil List PPAS Pendapatan. Tampilan aplikasi sebagai berikut:</text:p>
        </text:list-item>
        <text:list-item>
          <text:p text:style-name="List_20_1_Content_Last"> <draw:frame draw:style-name="media" draw:name="0" text:anchor-type="as-char" draw:z-index="0" svg:width="35.824583333333cm" style:rel-width="100%" svg:height="13.0175cm" style:rel-height="scale"><draw:image xlink:href="Pictures/ed439b45b6b3fb0cbb6b03c5e789b5ad.png" xlink:type="simple" xlink:show="embed" xlink:actuate="onLoad"/></draw:frame></text:p>
        </text:list-item>
      </text:list>
      <text:p text:style-name="Text_20_body">Untuk menambahkan data List Setup PPAS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menambah data PPAS Pendapatan sebagai berikut :​​</text:p>
      <text:list text:style-name="List_20_1" text:continue-numbering="false">
        <text:list-item>
          <text:p text:style-name="LastListParagraph_List_20_1_Content_First"> <draw:frame draw:style-name="media" draw:name="2" text:anchor-type="as-char" draw:z-index="2" svg:width="35.983333333333cm" style:rel-width="100%" svg:height="13.123333333333cm" style:rel-height="scale"><draw:image xlink:href="Pictures/ff5e2e9883e40136433da1a865fe48f1.png" xlink:type="simple" xlink:show="embed" xlink:actuate="onLoad"/></draw:frame></text:p>
        </text:list-item>
      </text:list>
      <text:p text:style-name="Text_20_body">Untuk menambahkan anggaran ada 2 cara yaitu :</text:p>
      <text:list text:style-name="List_20_1" text:continue-numbering="false">
        <text:list-item>
          <text:p text:style-name="LastListParagraph_List_20_1_Content_First"> Import PPAS dari Renja Final apabila anggaran pendapatan sama dengan Renja Final ( tidak ada perubahan )</text:p>
        </text:list-item>
      </text:list>
      <text:list text:style-name="List_20_1" text:continue-numbering="false">
        <text:list-item>
          <text:p text:style-name="LastListParagraph_List_20_1_Content_First"> Input Item Anggaran Baru apabila Renja Final belum ada, dengan cara klik Link Input Item Anggaran baru sebagai berikut :</text:p>
        </text:list-item>
      </text:list>
      <text:p text:style-name="Text_20_body"><draw:frame draw:style-name="media" draw:name="3" text:anchor-type="as-char" draw:z-index="3" svg:width="35.903958333333cm" style:rel-width="100%" svg:height="13.255625cm" style:rel-height="scale"><draw:image xlink:href="Pictures/feecd266785d139e7dc9f6260b0c45c3.png" xlink:type="simple" xlink:show="embed" xlink:actuate="onLoad"/></draw:frame></text:p>
      <text:p text:style-name="Text_20_body">Penjelasan dan langkah-langkah pengisian formulir Input Item Anggaran Baru :</text:p>
      <text:list text:style-name="List_20_1" text:continue-numbering="false">
        <text:list-item>
          <text:p text:style-name="List_20_1_Content_First"> Pengisian formulir Input Item Anggaran Baru adalah pengisian PPAS anggaran pendapatan tiap SKPD tertentu.</text:p>
        </text:list-item>
        <text:list-item>
          <text:p text:style-name="List_20_1_Content"> Pilihan <text:span text:style-name="Strong_20_Emphasis">Rekening Kelompok</text:span>  dipilih dengan rekening kelompok berkenaan.</text:p>
        </text:list-item>
        <text:list-item>
          <text:p text:style-name="List_20_1_Content"> Pilihan <text:span text:style-name="Strong_20_Emphasis">Rekening Jenis </text:span>  dipilih dengan rekening jenis anggaran PPAS SKPD terkait</text:p>
        </text:list-item>
        <text:list-item>
          <text:p text:style-name="List_20_1_Content"> Pilihan <text:span text:style-name="Strong_20_Emphasis">Rekening Obyek</text:span>  dipilih dengan rekening obyek anggaran PPAS SKPD terkait</text:p>
        </text:list-item>
        <text:list-item>
          <text:p text:style-name="List_20_1_Content_Last"> Isikan<text:span text:style-name="Strong_20_Emphasis"> Jumlah Anggaran</text:span>  yang telah disepakat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kua_ppas:ppas_pendapatan</dc:title>
  </office:meta>
</office:document-meta>
</file>