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a85e7cd945961442a5ea2c5c71623d.jpg"/>
  <manifest:file-entry manifest:media-type="image/jpeg" manifest:full-path="Pictures/e6d6048444972c58a1cc328e5e6ca29a.jpg"/>
  <manifest:file-entry manifest:media-type="image/jpeg" manifest:full-path="Pictures/060f838e51b3b43f3bf9dba7da4bbbe0.jpg"/>
  <manifest:file-entry manifest:media-type="image/jpeg" manifest:full-path="Pictures/6d7b2f6e7f77d87364fe6ccb0303e626.jpg"/>
  <manifest:file-entry manifest:media-type="image/jpeg" manifest:full-path="Pictures/4ad38ebae9a761b2c99537be12965bb4.jpg"/>
  <manifest:file-entry manifest:media-type="image/jpeg" manifest:full-path="Pictures/87b5eb6b995e5bc686318daafd9ed902.jpg"/>
  <manifest:file-entry manifest:media-type="image/jpeg" manifest:full-path="Pictures/0663af912eb92d63cc0371b3522abf31.jpg"/>
  <manifest:file-entry manifest:media-type="image/jpeg" manifest:full-path="Pictures/dd7ad3fa18a4818c97e56b93b29cad77.jpg"/>
  <manifest:file-entry manifest:media-type="image/jpeg" manifest:full-path="Pictures/247655df602cbd2bcd89a2ac083562d8.jpg"/>
  <manifest:file-entry manifest:media-type="image/jpeg" manifest:full-path="Pictures/21852143d8f197b9405fc28cfc54bfc6.jpg"/>
  <manifest:file-entry manifest:media-type="image/jpeg" manifest:full-path="Pictures/ace61c98c3bd50dcae1bff0371dc16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laporan_pengawasan_ppas"/><text:bookmark-start text:name="__RefHeading___laporan_pengawasan_ppas_1"/><text:bookmark-start text:name="laporan_pengawasan_ppas"/>Laporan Pengawasan PPAS<text:bookmark-end text:name="__RefHeading___laporan_pengawasan_ppas_1"/><text:bookmark-end text:name="laporan_pengawasan_pp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hasil monitoring atau pengawasan PPA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Eksekutif</text:p>
          </table:table-cell>
          <table:table-cell office:value-type="string" table:style-name="tablecell">
            <text:p text:style-name="tablealignleft">Memonitoring laporan hasil pengawasan PPAS.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KUA/PPAS mulai dari setup PPAS hingga PPAS pembiayaan telah terisi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untuk laporan hasil pengawasan PPAS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KUA/PPAS &gt; Menu Laporan &gt; Lap. Pengawasan</text:span>, dan pilih Tahun, Jenis laporan yang akan ditampilkan, Jenis PPAS, Status PPAS, dan Detail. Tampilan aplikasi sebagai berikut:<draw:frame draw:style-name="media" draw:name="laporan_pengawasan_ppas.jpg Legend" text:anchor-type="as-char" draw:z-index="0" svg:width="50.561875cm" style:rel-width="100%"><draw:text-box><text:p text:style-name="legendcenter"><draw:frame draw:style-name="media" draw:name="laporan_pengawasan_ppas.jpg" text:anchor-type="as-char" draw:z-index="0" svg:width="50.561875cm" style:rel-width="100%" svg:height="19.182291666667cm" style:rel-height="scale"><draw:image xlink:href="Pictures/90a85e7cd945961442a5ea2c5c71623d.jpg" xlink:type="simple" xlink:show="embed" xlink:actuate="onLoad"/></draw:frame>laporan_pengawasan_ppas.jpg</text:p></draw:text-box></draw:frame></text:p>
        </text:list-item>
        <text:list-item>
          <text:p text:style-name="List_20_1_Content"> Pada halaman laporan ini, terdapat beberapa jenis laporan yang akan dimonitor, meliputi:</text:p>
          <text:list text:style-name="List_20_1">
            <text:list-item>
              <text:p text:style-name="List_20_1_Content"> PPAS Pendapatan</text:p>
            </text:list-item>
            <text:list-item>
              <text:p text:style-name="List_20_1_Content"> PPAS Belanja Tidak Langsung</text:p>
            </text:list-item>
            <text:list-item>
              <text:p text:style-name="List_20_1_Content"> PPAS Belanja Langsung</text:p>
            </text:list-item>
            <text:list-item>
              <text:p text:style-name="List_20_1_Content"> PPAS Pembiayaan</text:p>
            </text:list-item>
            <text:list-item>
              <text:p text:style-name="List_20_1_Content"> PPAS Per Urusan/Program</text:p>
            </text:list-item>
            <text:list-item>
              <text:p text:style-name="List_20_1_Content"> PPAS Per Program/Kegiatan SKPD</text:p>
            </text:list-item>
            <text:list-item>
              <text:p text:style-name="List_20_1_Content"> PPAS yang tidak ada di RKPD</text:p>
            </text:list-item>
            <text:list-item>
              <text:p text:style-name="List_20_1_Content"> RKPD yang tidak ada di PPAS</text:p>
            </text:list-item>
            <text:list-item>
              <text:p text:style-name="List_20_1_Content"> RKA yang tidak ada di PPAS</text:p>
            </text:list-item>
            <text:list-item>
              <text:p text:style-name="List_20_1_Content"> PPAS yang tidak ada di RKA</text:p>
            </text:list-item>
            <text:list-item>
              <text:p text:style-name="List_20_1_Content"> Transaksi yang Menggantung</text:p>
            </text:list-item>
            <text:list-item>
              <text:p text:style-name="List_20_1_Content"> PPAS Program/Kegiatan tanpa Sasaran/Target</text:p>
            </text:list-item>
            <text:list-item>
              <text:p text:style-name="List_20_1_Content"> Daftar Riwayat Usulan dan Penetapan Pagu Anggaran Kegiatan</text:p>
            </text:list-item>
          </text:list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hasil pengawasan PPAS sebagai berikut:</text:p>
          <text:list text:style-name="Numbering_20_1">
            <text:list-item>
              <text:p text:style-name="Numbering_20_1_Content"> <text:span text:style-name="Strong_20_Emphasis">PPAS Pendapatan</text:span> <text:line-break/><text:span text:style-name="Strong_20_Emphasis"><draw:frame draw:style-name="media" draw:name="laporan_ppas_pendapatan.jpg Legend" text:anchor-type="as-char" draw:z-index="0" svg:width="21.298958333333cm" style:rel-width="100%"><draw:text-box><text:p text:style-name="legendcenter"><draw:frame draw:style-name="media" draw:name="laporan_ppas_pendapatan.jpg" text:anchor-type="as-char" draw:z-index="2" svg:width="21.298958333333cm" style:rel-width="100%" svg:height="28.283958333333cm" style:rel-height="scale"><draw:image xlink:href="Pictures/060f838e51b3b43f3bf9dba7da4bbbe0.jpg" xlink:type="simple" xlink:show="embed" xlink:actuate="onLoad"/></draw:frame>laporan_ppas_pendapatan.jpg</text:p></draw:text-box></draw:frame></text:span></text:p>
            </text:list-item>
            <text:list-item>
              <text:p text:style-name="Numbering_20_1_Content"> <text:span text:style-name="Strong_20_Emphasis">PPAS Belanja Tidak Langsung</text:span><draw:frame draw:style-name="media" draw:name="laporan_ppas_belanja_tdk_langsung_1.jpg Legend" text:anchor-type="as-char" draw:z-index="0" svg:width="23.071666666667cm" style:rel-width="100%"><draw:text-box><text:p text:style-name="legendcenter"><draw:frame draw:style-name="media" draw:name="laporan_ppas_belanja_tdk_langsung_1.jpg" text:anchor-type="as-char" draw:z-index="3" svg:width="23.071666666667cm" style:rel-width="100%" svg:height="28.283958333333cm" style:rel-height="scale"><draw:image xlink:href="Pictures/6d7b2f6e7f77d87364fe6ccb0303e626.jpg" xlink:type="simple" xlink:show="embed" xlink:actuate="onLoad"/></draw:frame>laporan_ppas_belanja_tdk_langsung_1.jpg</text:p></draw:text-box></draw:frame></text:p>
            </text:list-item>
            <text:list-item>
              <text:p text:style-name="Numbering_20_1_Content"> <text:span text:style-name="Strong_20_Emphasis">PPAS Belanja Langsung</text:span> <text:span text:style-name="Strong_20_Emphasis"><draw:frame draw:style-name="media" draw:name="laporan_ppas_belanja_langsung.jpg Legend" text:anchor-type="as-char" draw:z-index="0" svg:width="43.100625cm" style:rel-width="100%"><draw:text-box><text:p text:style-name="legendcenter"><draw:frame draw:style-name="media" draw:name="laporan_ppas_belanja_langsung.jpg" text:anchor-type="as-char" draw:z-index="4" svg:width="43.100625cm" style:rel-width="100%" svg:height="28.283958333333cm" style:rel-height="scale"><draw:image xlink:href="Pictures/4ad38ebae9a761b2c99537be12965bb4.jpg" xlink:type="simple" xlink:show="embed" xlink:actuate="onLoad"/></draw:frame>laporan_ppas_belanja_langsung.jpg</text:p></draw:text-box></draw:frame></text:span></text:p>
            </text:list-item>
            <text:list-item>
              <text:p text:style-name="Numbering_20_1_Content"> <text:span text:style-name="Strong_20_Emphasis">PPAS Pembiayaan</text:span> <text:span text:style-name="Strong_20_Emphasis"><draw:frame draw:style-name="media" draw:name="laporan_ppas_pembiayaan.jpg Legend" text:anchor-type="as-char" draw:z-index="0" svg:width="30.083125cm" style:rel-width="100%"><draw:text-box><text:p text:style-name="legendcenter"><draw:frame draw:style-name="media" draw:name="laporan_ppas_pembiayaan.jpg" text:anchor-type="as-char" draw:z-index="5" svg:width="30.083125cm" style:rel-width="100%" svg:height="16.562916666667cm" style:rel-height="scale"><draw:image xlink:href="Pictures/87b5eb6b995e5bc686318daafd9ed902.jpg" xlink:type="simple" xlink:show="embed" xlink:actuate="onLoad"/></draw:frame>laporan_ppas_pembiayaan.jpg</text:p></draw:text-box></draw:frame></text:span></text:p>
            </text:list-item>
            <text:list-item>
              <text:p text:style-name="Numbering_20_1_Content"> <text:span text:style-name="Strong_20_Emphasis">PPAS Per Urusan/Program</text:span><draw:frame draw:style-name="media" draw:name="laporan_ppas_per_urusan_program.jpg Legend" text:anchor-type="as-char" draw:z-index="0" svg:width="23.045208333333cm" style:rel-width="100%"><draw:text-box><text:p text:style-name="legendcenter"><draw:frame draw:style-name="media" draw:name="laporan_ppas_per_urusan_program.jpg" text:anchor-type="as-char" draw:z-index="6" svg:width="23.045208333333cm" style:rel-width="100%" svg:height="28.310416666667cm" style:rel-height="scale"><draw:image xlink:href="Pictures/0663af912eb92d63cc0371b3522abf31.jpg" xlink:type="simple" xlink:show="embed" xlink:actuate="onLoad"/></draw:frame>laporan_ppas_per_urusan_program.jpg</text:p></draw:text-box></draw:frame></text:p>
            </text:list-item>
            <text:list-item>
              <text:p text:style-name="Numbering_20_1_Content"> <text:span text:style-name="Strong_20_Emphasis">PPAS Per Program/Kegiatan SKPD</text:span> <text:span text:style-name="Strong_20_Emphasis"><draw:frame draw:style-name="media" draw:name="laporan_ppas_program_kegiatan_skpd.jpg Legend" text:anchor-type="as-char" draw:z-index="0" svg:width="24.28875cm" style:rel-width="100%"><draw:text-box><text:p text:style-name="legendcenter"><draw:frame draw:style-name="media" draw:name="laporan_ppas_program_kegiatan_skpd.jpg" text:anchor-type="as-char" draw:z-index="7" svg:width="24.28875cm" style:rel-width="100%" svg:height="28.310416666667cm" style:rel-height="scale"><draw:image xlink:href="Pictures/dd7ad3fa18a4818c97e56b93b29cad77.jpg" xlink:type="simple" xlink:show="embed" xlink:actuate="onLoad"/></draw:frame>laporan_ppas_program_kegiatan_skpd.jpg</text:p></draw:text-box></draw:frame></text:span></text:p>
            </text:list-item>
            <text:list-item>
              <text:p text:style-name="Numbering_20_1_Content"> <text:span text:style-name="Strong_20_Emphasis">PPAS yang tidak ada di RKPD</text:span> <text:span text:style-name="Strong_20_Emphasis"><draw:frame draw:style-name="media" draw:name="8" text:anchor-type="as-char" draw:z-index="8" svg:width="33.258125cm" style:rel-width="100%" svg:height="16.35125cm" style:rel-height="scale"><draw:image xlink:href="Pictures/247655df602cbd2bcd89a2ac083562d8.jpg" xlink:type="simple" xlink:show="embed" xlink:actuate="onLoad"/></draw:frame></text:span></text:p>
            </text:list-item>
            <text:list-item>
              <text:p text:style-name="Numbering_20_1_Content"> <text:span text:style-name="Strong_20_Emphasis">RKPD yang tidak ada di PPAS</text:span></text:p>
            </text:list-item>
            <text:list-item>
              <text:p text:style-name="Numbering_20_1_Content"> <text:span text:style-name="Strong_20_Emphasis">RKA yang tidak ada di PPAS</text:span> <text:span text:style-name="Strong_20_Emphasis"><draw:frame draw:style-name="media" draw:name="laporan_rka_yg_tdk_ada_di_ppas.jpg Legend" text:anchor-type="as-char" draw:z-index="0" svg:width="26.749375cm" style:rel-width="100%"><draw:text-box><text:p text:style-name="legendcenter"><draw:frame draw:style-name="media" draw:name="laporan_rka_yg_tdk_ada_di_ppas.jpg" text:anchor-type="as-char" draw:z-index="9" svg:width="26.749375cm" style:rel-width="100%" svg:height="28.178125cm" style:rel-height="scale"><draw:image xlink:href="Pictures/21852143d8f197b9405fc28cfc54bfc6.jpg" xlink:type="simple" xlink:show="embed" xlink:actuate="onLoad"/></draw:frame>laporan_rka_yg_tdk_ada_di_ppas.jpg</text:p></draw:text-box></draw:frame></text:span></text:p>
            </text:list-item>
            <text:list-item>
              <text:p text:style-name="Numbering_20_1_Content"> <text:span text:style-name="Strong_20_Emphasis">PPAS yang tidak ada di RKA</text:span><draw:frame draw:style-name="media" draw:name="laporan_ppas_tdk_ada_di_rka.jpg Legend" text:anchor-type="as-char" draw:z-index="0" svg:width="26.749375cm" style:rel-width="100%"><draw:text-box><text:p text:style-name="legendcenter"><draw:frame draw:style-name="media" draw:name="laporan_ppas_tdk_ada_di_rka.jpg" text:anchor-type="as-char" draw:z-index="10" svg:width="26.749375cm" style:rel-width="100%" svg:height="28.178125cm" style:rel-height="scale"><draw:image xlink:href="Pictures/ace61c98c3bd50dcae1bff0371dc16c4.jpg" xlink:type="simple" xlink:show="embed" xlink:actuate="onLoad"/></draw:frame>laporan_ppas_tdk_ada_di_rka.jpg</text:p></draw:text-box></draw:frame></text:p>
            </text:list-item>
            <text:list-item>
              <text:p text:style-name="Numbering_20_1_Content"> <text:span text:style-name="Strong_20_Emphasis">Transaksi yang Menggantung</text:span></text:p>
            </text:list-item>
            <text:list-item>
              <text:p text:style-name="Numbering_20_1_Content"> <text:span text:style-name="Strong_20_Emphasis">PPAS Program/Kegiatan tanpa Sasaran/Target</text:span></text:p>
            </text:list-item>
            <text:list-item>
              <text:p text:style-name="Numbering_20_1_Content_Last"> <text:span text:style-name="Strong_20_Emphasis">Daftar Riwayat Usulan dan Penetapan Pagu Anggaran Kegiatan</text:span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laporan_pengawasan_ppas</dc:title>
  </office:meta>
</office:document-meta>
</file>