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abecd43f40cb926ceb85290b814c427.jpg"/>
  <manifest:file-entry manifest:media-type="image/jpeg" manifest:full-path="Pictures/e6d6048444972c58a1cc328e5e6ca29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kua_ppas:laporan_lampiran_ppas"/><text:bookmark-start text:name="__RefHeading___laporan_lampiran_ppas_1"/><text:bookmark-start text:name="laporan_lampiran_ppas"/>Laporan Lampiran PPAS<text:bookmark-end text:name="__RefHeading___laporan_lampiran_ppas_1"/><text:bookmark-end text:name="laporan_lampiran_ppas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lampiran PPAS pada pemerintah daerah berdasarkan Peraturan Menteri Dalam Negeri No.13 Tahun 2006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Admin Bappeda/Pengguna Aplikasi</text:p>
          </table:table-cell>
          <table:table-cell office:value-type="string" table:style-name="tablecell">
            <text:p text:style-name="tablealignleft">Melihat dan mencetak Laporan Lampiran PPAS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astListParagraph_List_20_1_Content_First"> Semua menu KUA/PPAS mulai dari setup PPAS hingga PPAS pembiayaan telah terisi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laporan lampiran PPAS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KUA/PPAS &gt; Menu Laporan &gt; Lamp. PPAS</text:span>, dan pilih Tahun, Jenis laporan yang akan ditampilkan, Jenis PPAS, Status PPAS, dan No Halaman Pertama. Tampilan aplikasi sebagai berikut:<draw:frame draw:style-name="media" draw:name="laporan_lampiran_ppas.jpg Legend" text:anchor-type="as-char" draw:z-index="0" svg:width="50.561875cm" style:rel-width="100%"><draw:text-box><text:p text:style-name="legendcenter"><draw:frame draw:style-name="media" draw:name="laporan_lampiran_ppas.jpg" text:anchor-type="as-char" draw:z-index="0" svg:width="50.561875cm" style:rel-width="100%" svg:height="19.314583333333cm" style:rel-height="scale"><draw:image xlink:href="Pictures/2abecd43f40cb926ceb85290b814c427.jpg" xlink:type="simple" xlink:show="embed" xlink:actuate="onLoad"/></draw:frame>laporan_lampiran_ppas.jpg</text:p></draw:text-box></draw:frame></text:p>
        </text:list-item>
        <text:list-item>
          <text:p text:style-name="List_20_1_Content"> Pada halaman laporan ini, terdapat beberapa jenis laporan, meliputi:</text:p>
          <text:list text:style-name="List_20_1">
            <text:list-item>
              <text:p text:style-name="List_20_1_Content"> Tabel 1 Proyeksi Pendapatan, Belanja, dan Pembiayaan</text:p>
            </text:list-item>
            <text:list-item>
              <text:p text:style-name="List_20_1_Content"> Tabel 2.1 Target Pendapatan dan Penerimaan Pembiayaan Daerah</text:p>
            </text:list-item>
            <text:list-item>
              <text:p text:style-name="List_20_1_Content"> Tabel 2.1 Target Pendapatan dan Penerimaan Pembiayaan Daerah​​​​​​​ (Rinci)</text:p>
            </text:list-item>
            <text:list-item>
              <text:p text:style-name="List_20_1_Content"> Tabel 3.1 Matriks Prioritas Pembangunan</text:p>
            </text:list-item>
            <text:list-item>
              <text:p text:style-name="List_20_1_Content"> Tabel 4.1a Plafon Anggaran Sementara Berdasarkan Urusan Pemerintahan</text:p>
            </text:list-item>
            <text:list-item>
              <text:p text:style-name="List_20_1_Content"> Tabel 4.1b Plafon Anggaran Sementara Per SKPD</text:p>
            </text:list-item>
            <text:list-item>
              <text:p text:style-name="List_20_1_Content"> Tabel 4.2 Prioritas Plafon Anggaran Sementara Berdasarkan Program dan Kegiatan</text:p>
            </text:list-item>
            <text:list-item>
              <text:p text:style-name="List_20_1_Content"> Tabel 4.3 Plafon Anggaran Sementara untuk Belanja Tidak Langsung, Bantuan, Hibah, dan Tidak Terduga</text:p>
            </text:list-item>
            <text:list-item>
              <text:p text:style-name="List_20_1_Content"> Tabel 5 Rincian Plafon Anggaran Pembiayaan</text:p>
            </text:list-item>
            <text:list-item>
              <text:p text:style-name="List_20_1_Content"> Tabel 6.1 Daftar Penerima Hibah</text:p>
            </text:list-item>
            <text:list-item>
              <text:p text:style-name="List_20_1_Content"> Tabel 6.2 Daftar Penerima Bantuan Sosial</text:p>
            </text:list-item>
            <text:list-item>
              <text:p text:style-name="List_20_1_Content"> Tabel 6.3 Daftar Penerima Bantuan Keuangan</text:p>
            </text:list-item>
          </text:list>
        </text:list-item>
        <text:list-item>
          <text:p text:style-name="List_20_1_Content"> Laporan dapat ditampilkan dalam format PDF dan Spreadsheet.</text:p>
        </text:list-item>
        <text:list-item>
          <text:p text:style-name="List_20_1_Content_Last"> Klik <draw:frame draw:style-name="media" draw:name="toolbar-tampilkan.jpg Legend" text:anchor-type="as-char" draw:z-index="0" svg:width="2.6458333333333cm"><draw:text-box><text:p text:style-name="legendcenter"><draw:frame draw:style-name="media" draw:name="toolbar-tampilkan.jpg" text:anchor-type="as-char" draw:z-index="1" svg:width="2.6458333333333cm" svg:height="0.74083333333333cm"><draw:image xlink:href="Pictures/e6d6048444972c58a1cc328e5e6ca29a.jpg" xlink:type="simple" xlink:show="embed" xlink:actuate="onLoad"/></draw:frame>toolbar-tampilkan.jpg</text:p></draw:text-box></draw:frame>tombol maka akan ditampilkan jenis-jenis Laporan Lampiran PPAS sebagai berikut:</text:p>
        </text:list-item>
      </text:list>
      <text:list text:style-name="Numbering_20_1" text:continue-numbering="false">
        <text:list-item>
          <text:p text:style-name="Numbering_20_1_Content_First"> <text:span text:style-name="Strong_20_Emphasis">​​​​​​​Tabel 1 Proyeksi Pendapatan, Belanja, dan Pembiayaan</text:span></text:p>
        </text:list-item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kua_ppas:laporan_lampiran_ppas</dc:title>
  </office:meta>
</office:document-meta>
</file>