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f26b80fad0910be9a2f5952b6d6b97.png"/>
  <manifest:file-entry manifest:media-type="image/png" manifest:full-path="Pictures/0a150d64611ce1c35f5b2733b98b3659.png"/>
  <manifest:file-entry manifest:media-type="image/png" manifest:full-path="Pictures/db166905a7cb9bb22c8e443037378f38.png"/>
  <manifest:file-entry manifest:media-type="image/png" manifest:full-path="Pictures/e5ab4aecd7374b5b296d4c6efce71f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kua_ppas:belanja_tidak_langsung"/><text:bookmark-start text:name="__RefHeading___prosedur_operasional_ppas_belanja_tidak_langsung_1"/><text:bookmark-start text:name="prosedur_operasional_ppas_belanja_tidak_langsung"/>Prosedur Operasional PPAS Belanja Tidak Langsung<text:bookmark-end text:name="__RefHeading___prosedur_operasional_ppas_belanja_tidak_langsung_1"/><text:bookmark-end text:name="prosedur_operasional_ppas_belanja_tidak_langsung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s pengisian plafon anggaran sementara belanja yang dianggarkan tidak terkait secara langsung dengan pelaksanaan program dan kegiat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BAPPEDA</text:p>
          </table:table-cell>
          <table:table-cell office:value-type="string" table:style-name="tablecell">
            <text:p text:style-name="tablealignleft">Melakukan penginputan Belanja Tidak Langsung dari SKPD tertentu yaitu Belanja Pegawai, Bunga, Subsidi, Hibah Bansos, Belanja bagi Hasil, Bantuan Keuangan dan Belanja Tidak Terduga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Sudah tersedia data anggaran belanja tidak langsung</text:p>
        </text:list-item>
        <text:list-item>
          <text:p text:style-name="List_20_1_Content_Last"> Sudah ada RKPD Final <text:span text:style-name="del">Renja Final</text:span>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PAS Belanja Tidak Langsung:</text:p>
      <text:list text:style-name="List_20_1" text:continue-numbering="false">
        <text:list-item>
          <text:p text:style-name="List_20_1_Content_First"> Masuk ke Aplikasi Simral. Login sebagai Admin SKPD;</text:p>
        </text:list-item>
        <text:list-item>
          <text:p text:style-name="List_20_1_Content"> Pilih <text:span text:style-name="Strong_20_Emphasis">KUA/PPAS &gt; Menu Belanja Tidak Langsung </text:span>, maka akan tampil List PPAS Belanja Tidak Langsung. Tampilan aplikasi sebagai berikut:</text:p>
        </text:list-item>
        <text:list-item>
          <text:p text:style-name="List_20_1_Content"> <draw:frame draw:style-name="media" draw:name="0" text:anchor-type="as-char" draw:z-index="0" svg:width="35.612916666667cm" style:rel-width="100%" svg:height="16.113125cm" style:rel-height="scale"><draw:image xlink:href="Pictures/a8f26b80fad0910be9a2f5952b6d6b97.png" xlink:type="simple" xlink:show="embed" xlink:actuate="onLoad"/></draw:frame>Untuk menambahkan data List PPAS Belanja Tidak Langsung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menambah data PPAS Belanja Tidak Langsung sebagai berikut :​​</text:p>
        </text:list-item>
        <text:list-item>
          <text:p text:style-name="List_20_1_Content"> <draw:frame draw:style-name="media" draw:name="2" text:anchor-type="as-char" draw:z-index="2" svg:width="35.824583333333cm" style:rel-width="100%" svg:height="12.938125cm" style:rel-height="scale"><draw:image xlink:href="Pictures/db166905a7cb9bb22c8e443037378f38.png" xlink:type="simple" xlink:show="embed" xlink:actuate="onLoad"/></draw:frame></text:p>
        </text:list-item>
        <text:list-item>
          <text:p text:style-name="List_20_1_Content"> Ada 2 cara untuk menambahkan data PPAS Belanja Tidak Langsung yaitu</text:p>
        </text:list-item>
        <text:list-item>
          <text:p text:style-name="List_20_1_Content"> <text:span text:style-name="Strong_20_Emphasis">Cara 1. Input Item Anggaran Baru</text:span></text:p>
        </text:list-item>
        <text:list-item>
          <text:p text:style-name="List_20_1_Content"> 1. Klik Link <text:span text:style-name="Strong_20_Emphasis">Input Item Anggaran Baru </text:span></text:p>
        </text:list-item>
        <text:list-item>
          <text:p text:style-name="List_20_1_Content"> <text:span text:style-name="Strong_20_Emphasis">2. </text:span>Pilih<text:span text:style-name="Strong_20_Emphasis"> Rekening Kelompok </text:span>dengan Rekening Kelompok terkait</text:p>
        </text:list-item>
        <text:list-item>
          <text:p text:style-name="List_20_1_Content"> <text:span text:style-name="Strong_20_Emphasis">3. </text:span>Pilih<text:span text:style-name="Strong_20_Emphasis"> Rekening Obyek </text:span>dengan Rekening Obyek terkait<text:span text:style-name="Strong_20_Emphasis">,</text:span></text:p>
        </text:list-item>
        <text:list-item>
          <text:p text:style-name="List_20_1_Content"> <text:span text:style-name="Strong_20_Emphasis">4. </text:span>Isikan<text:span text:style-name="Strong_20_Emphasis">Jumlah</text:span><text:span text:style-name="Strong_20_Emphasis">Usulan</text:span>yang telah disepakati sehingga muncul formulir sebagai berikut :</text:p>
        </text:list-item>
        <text:list-item>
          <text:p text:style-name="List_20_1_Content_Last"> <draw:frame draw:style-name="media" draw:name="3" text:anchor-type="as-char" draw:z-index="3" svg:width="35.163125cm" style:rel-width="100%" svg:height="15.610416666667cm" style:rel-height="scale"><draw:image xlink:href="Pictures/e5ab4aecd7374b5b296d4c6efce71f9e.png" xlink:type="simple" xlink:show="embed" xlink:actuate="onLoad"/></draw:frame></text:p>
        </text:list-item>
      </text:list>
      <text:p text:style-name="Text_20_body"><text:span text:style-name="Strong_20_Emphasis">Cara 2. Import PPAS dari RKPD Final</text:span></text:p>
      <text:list text:style-name="List_20_1" text:continue-numbering="false">
        <text:list-item>
          <text:p text:style-name="LastListParagraph_List_20_1_Content_First"> 1. Klik Link <text:span text:style-name="Strong_20_Emphasis">Import PPAS dari RKPD Final</text:span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kua_ppas:belanja_tidak_langsung</dc:title>
  </office:meta>
</office:document-meta>
</file>