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9b8df716c02295fed68fe9cbe72403.png"/>
  <manifest:file-entry manifest:media-type="image/png" manifest:full-path="Pictures/0a150d64611ce1c35f5b2733b98b3659.png"/>
  <manifest:file-entry manifest:media-type="image/png" manifest:full-path="Pictures/98320f8154f58e7358dc55e82611ec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belanja_langsung"/><text:bookmark-start text:name="__RefHeading___prosedur_operasional_ppas_belanja_langsung_1"/><text:bookmark-start text:name="prosedur_operasional_ppas_belanja_langsung"/>Prosedur Operasional PPAS Belanja Langsung<text:bookmark-end text:name="__RefHeading___prosedur_operasional_ppas_belanja_langsung_1"/><text:bookmark-end text:name="prosedur_operasional_ppas_belanja_langsu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PAS Belanja Langsung adalah Plafon anggaran sementara untuk belanja yang dianggarkan terkait secara langsung dengan pelaksanaan program-program kebijakan SKPD yang berisi satu atau lebih kegiatan dengan mengunakan sumberdaya yang disediakan untuk mencapai hasil yang sesuai dengan misi SKP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Fungsi</text:p>
          </table:table-cell>
          <table:table-cell office:value-type="string" table:style-name="tablecell">
            <text:p text:style-name="tablealignleft">Pelaku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penginputan plafon anggaran belanja yang terkait langsung dengan produktivitas kegiatan atau terkait langsung dengan tujuan organisasi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PAS Belanja Tidak Langsung :</text:p>
      <text:list text:style-name="List_20_1" text:continue-numbering="false">
        <text:list-item/>
      </text:list>
      <text:p text:style-name="Text_20_body">Masuk ke Aplikasi Simral. Login sebagai Admin SKPD ;</text:p>
      <text:list text:style-name="List_20_1" text:continue-numbering="false">
        <text:list-item/>
      </text:list>
      <text:p text:style-name="Text_20_body">Pilih <text:span text:style-name="Strong_20_Emphasis">KUA/PPAS &gt; Menu Belanja  Langsung </text:span>, maka akan tampil List PPAS Belanja Langsung. Tampilan aplikasi sebagai berikut:</text:p>
      <text:list text:style-name="List_20_1" text:continue-numbering="false">
        <text:list-item/>
      </text:list>
      <text:p text:style-name="Text_20_body"><draw:frame draw:style-name="media" draw:name="0" text:anchor-type="as-char" draw:z-index="0" svg:width="35.639375cm" style:rel-width="100%" svg:height="16.03375cm" style:rel-height="scale"><draw:image xlink:href="Pictures/3f9b8df716c02295fed68fe9cbe72403.png" xlink:type="simple" xlink:show="embed" xlink:actuate="onLoad"/></draw:frame></text:p>
      <text:p text:style-name="Text_20_body">Untuk menambahkan data List PPAS Belanja  Langsung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PPAS Belanja  Langsung sebagai berikut :​​</text:p>
      <text:list text:style-name="List_20_1" text:continue-numbering="false">
        <text:list-item>
          <text:p text:style-name="List_20_1_Content_First"> <draw:frame draw:style-name="media" draw:name="2" text:anchor-type="as-char" draw:z-index="2" svg:width="31.141458333333cm" style:rel-width="100%" svg:height="13.149791666667cm" style:rel-height="scale"><draw:image xlink:href="Pictures/98320f8154f58e7358dc55e82611ec55.png" xlink:type="simple" xlink:show="embed" xlink:actuate="onLoad"/></draw:frame></text:p>
        </text:list-item>
        <text:list-item/>
      </text:list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3" text:outline-level="3"><text:bookmark-start text:name="__RefHeading___NoTitle_7"/><text:bookmark-start text:name="section1"/><text:bookmark-end text:name="__RefHeading___NoTitle_7"/><text:bookmark-end text:name="section1"/></text:h>
      <text:h text:style-name="Heading_20_3" text:outline-level="3"><text:bookmark-start text:name="__RefHeading___NoTitle_8"/><text:bookmark-start text:name="section2"/><text:bookmark-end text:name="__RefHeading___NoTitle_8"/><text:bookmark-end text:name="section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belanja_langsung</dc:title>
  </office:meta>
</office:document-meta>
</file>