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02432647029b5ca166cb1533bdb4fc.jpg"/>
  <manifest:file-entry manifest:media-type="image/png" manifest:full-path="Pictures/0a150d64611ce1c35f5b2733b98b3659.png"/>
  <manifest:file-entry manifest:media-type="image/jpeg" manifest:full-path="Pictures/4924bfd183cf9f8c862257437a8bd69b.jpg"/>
  <manifest:file-entry manifest:media-type="image/png" manifest:full-path="Pictures/bdc69509e8ea0962eff4361c6eb0f5f1.png"/>
  <manifest:file-entry manifest:media-type="image/jpeg" manifest:full-path="Pictures/95da63254077507145972755495c574a.jpg"/>
  <manifest:file-entry manifest:media-type="image/jpeg" manifest:full-path="Pictures/27c26910b1f943095af0ff1e9f5c648a.jpg"/>
  <manifest:file-entry manifest:media-type="image/jpeg" manifest:full-path="Pictures/5c2ea43af14f3594c0d5e5f32d512e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rka_rapbd:rka_pengeluaran_ppkd"/><text:bookmark-start text:name="__RefHeading___prosedur_operasional_rka_pengeluaran_ppkd_1"/><text:bookmark-start text:name="prosedur_operasional_rka_pengeluaran_ppkd"/>Prosedur Operasional RKA Pengeluaran PPKD<text:bookmark-end text:name="__RefHeading___prosedur_operasional_rka_pengeluaran_ppkd_1"/><text:bookmark-end text:name="prosedur_operasional_rka_pengeluaran_ppkd"/></text:h>
      <text:h text:style-name="Heading_20_3" text:outline-level="3"><text:bookmark-start text:name="__RefHeading___fungsi_2"/><text:bookmark-start text:name="fungsi"/>Fungsi<text:bookmark-end text:name="__RefHeading___fungsi_2"/><text:bookmark-end text:name="fungsi"/></text:h>
      <text:p text:style-name="Text_20_body">Prosedur operasional RKA Pengeluaran PPKD berfungsi untuk melakukan penyusunan formulir Ringkasan Anggaran Pendapatan, Belanja dan Pembiayaan Pejabat Pengelola Keuangan Daerah (RKA-PPKD)</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mor</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Admin Anggaran</text:p>
          </table:table-cell>
          <table:table-cell office:value-type="string" table:style-name="tablecell">
            <text:p text:style-name="tablealignleft">Melakukan input data ringkasan anggaran pendapatan, belanja dan pembiayaan pejabat pengelola keuangan daerah</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enyusunan RKA Pengeluaran PPKD adalah sebagai berikut ini :</text:p>
      <text:list text:style-name="List_20_1" text:continue-numbering="false">
        <text:list-item>
          <text:p text:style-name="LastListParagraph_List_20_1_Content_First"> Sudah tersedia data RKA Pengeluaran PPKD.</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untuk proses RKA Pengeluaran PPKD :</text:p>
      <text:list text:style-name="List_20_1" text:continue-numbering="false">
        <text:list-item>
          <text:p text:style-name="List_20_1_Content_First"> Masuk ke aplikasi Simral. Login sebagai admin anggaran</text:p>
        </text:list-item>
        <text:list-item>
          <text:p text:style-name="List_20_1_Content_Last"> Pilih modul <text:span text:style-name="Strong_20_Emphasis">RKA/RAPBD &gt; RKA &gt; RKA PPKD &gt; Pengeluaran</text:span>, maka akan tampil List Rincian Anggaran Pengeluaran PPKD. Tampilannya seprti berikut ini :<draw:frame draw:style-name="media" draw:name="list_rincian_anggaran_pengeluaran_ppkd.jpg Legend" text:anchor-type="as-char" draw:z-index="0" svg:width="50.8cm" style:rel-width="100%"><draw:text-box><text:p text:style-name="legendcenter"><draw:frame draw:style-name="media" draw:name="list_rincian_anggaran_pengeluaran_ppkd.jpg" text:anchor-type="as-char" draw:z-index="0" svg:width="50.8cm" style:rel-width="100%" svg:height="28.575cm" style:rel-height="scale"><draw:image xlink:href="Pictures/6c02432647029b5ca166cb1533bdb4fc.jpg" xlink:type="simple" xlink:show="embed" xlink:actuate="onLoad"/></draw:frame>list_rincian_anggaran_pengeluaran_ppkd.jpg</text:p></draw:text-box></draw:frame></text:p>
        </text:list-item>
      </text:list>
      <text:p text:style-name="Text_20_body">Berikut ini adalah penjelasan dan langkah - langkah pengisian formulir RKA Pengeluaran PPKD :</text:p>
      <text:list text:style-name="List_20_1" text:continue-numbering="false">
        <text:list-item>
          <text:p text:style-name="List_20_1_Content_First"> Tekan tombol <draw:frame draw:style-name="media" draw:name="1" text:anchor-type="as-char" draw:z-index="1" svg:width="0.66145833333333cm" svg:height="0.555625cm"><draw:image xlink:href="Pictures/0a150d64611ce1c35f5b2733b98b3659.png" xlink:type="simple" xlink:show="embed" xlink:actuate="onLoad"/></draw:frame>pada formulir List Rincian Anggaran Pengeluaran PPKD (Form. RKA - PPKD 3.2). Kemudian akan tampil formulir Input Rincian Anggaran Pengeluaran PPKD (Form. RKA - PPKD 3.2) seperti berikut ini :<draw:frame draw:style-name="media" draw:name="input_rincian_anggaran_pengeluaran_ppkd.jpg Legend" text:anchor-type="as-char" draw:z-index="0" svg:width="42.465625cm" style:rel-width="100%"><draw:text-box><text:p text:style-name="legendcenter"><draw:frame draw:style-name="media" draw:name="input_rincian_anggaran_pengeluaran_ppkd.jpg" text:anchor-type="as-char" draw:z-index="2" svg:width="42.465625cm" style:rel-width="100%" svg:height="15.451666666667cm" style:rel-height="scale"><draw:image xlink:href="Pictures/4924bfd183cf9f8c862257437a8bd69b.jpg" xlink:type="simple" xlink:show="embed" xlink:actuate="onLoad"/></draw:frame>input_rincian_anggaran_pengeluaran_ppkd.jpg</text:p></draw:text-box></draw:frame></text:p>
        </text:list-item>
        <text:list-item>
          <text:p text:style-name="List_20_1_Content"> Pilihan <text:span text:style-name="Strong_20_Emphasis">Rek Jenis</text:span>  dipilih dengan kode rekening jenis untuk memfilter pilihan kode rekening obyek dibawahnya;</text:p>
        </text:list-item>
        <text:list-item>
          <text:p text:style-name="List_20_1_Content"> Pilihan <text:span text:style-name="Strong_20_Emphasis">Rek Obyek</text:span>  dipilih dengan kode rekening obyek untuk memfilter list pilihan kode rekening obyek dibawahnya;</text:p>
        </text:list-item>
        <text:list-item>
          <text:p text:style-name="List_20_1_Content"> Kolom <text:span text:style-name="Strong_20_Emphasis">Jumlah</text:span>  diisi dengan jumlah jenis pengeluaran pembiayaan berkenaan yang merupakan hasil penjumlahan dari seluruh obyek penerimaan pembiayaan yang termasuk dalam jenis penerimaan pembiayaan bersangkutan.</text:p>
        </text:list-item>
        <text:list-item>
          <text:p text:style-name="List_20_1_Content_Last"> Pastikan semua isian data benar, kemudian tekan tombol penyimpanan data <draw:frame draw:style-name="media" draw:name="3" text:anchor-type="as-char" draw:z-index="3" svg:width="0.68791666666667cm" svg:height="0.555625cm"><draw:image xlink:href="Pictures/bdc69509e8ea0962eff4361c6eb0f5f1.png" xlink:type="simple" xlink:show="embed" xlink:actuate="onLoad"/></draw:frame>pada toolbar diatas untuk menyimpan data-data yang telah diisikan.</text:p>
        </text:list-item>
      </text:list>
      <text:p text:style-name="Text_20_body">Penjelasan dan langkah - langkah pengisian formulir RKA-PPKD 3.2 (Level Rincian Item Mata Anggaran) :</text:p>
      <text:list text:style-name="List_20_1" text:continue-numbering="false">
        <text:list-item>
          <text:p text:style-name="List_20_1_Content_First"> Untuk menambahkan Rincian Sub Mata Anggaran, klik link kode rekening rincian obyek pada formulir Input Rincian Anggaran Pengeluaran PPKD. Tampilannya seperti berikut ini :</text:p>
        </text:list-item>
        <text:list-item>
          <text:p text:style-name="List_20_1_Content"> <draw:frame draw:style-name="media" draw:name="input_rincian_mata_anggaran_pengeluaran_ppkd.jpg Legend" text:anchor-type="as-char" draw:z-index="0" svg:width="41.91cm" style:rel-width="100%"><draw:text-box><text:p text:style-name="legendcenter"><draw:frame draw:style-name="media" draw:name="input_rincian_mata_anggaran_pengeluaran_ppkd.jpg" text:anchor-type="as-char" draw:z-index="4" svg:width="41.91cm" style:rel-width="100%" svg:height="24.235833333333cm" style:rel-height="scale"><draw:image xlink:href="Pictures/95da63254077507145972755495c574a.jpg" xlink:type="simple" xlink:show="embed" xlink:actuate="onLoad"/></draw:frame>input_rincian_mata_anggaran_pengeluaran_ppkd.jpg</text:p></draw:text-box></draw:frame>* <text:span text:style-name="Strong_20_Emphasis">Rek Jenis</text:span>, <text:span text:style-name="Strong_20_Emphasis">Rek Obyek</text:span>  dan <text:span text:style-name="Strong_20_Emphasis">Rek Rincian Obyek</text:span>  terisi secara otomatis dan harus dipilih dari formulir Input Rincian Anggaran Pengeluaran PPKD.</text:p>
          <text:list text:style-name="List_20_1">
            <text:list-item>
              <text:p text:style-name="List_20_1_Content"> Kolom <text:span text:style-name="Strong_20_Emphasis">Jns Item</text:span>  dipilih apakah sebagai Item MAK. Header, atau Sub Header;</text:p>
            </text:list-item>
            <text:list-item>
              <text:p text:style-name="List_20_1_Content"> Kolom <text:span text:style-name="Strong_20_Emphasis">Header</text:span>  diisi untuk pengelompokan beberapa sub header;</text:p>
            </text:list-item>
            <text:list-item>
              <text:p text:style-name="List_20_1_Content"> Kolom <text:span text:style-name="Strong_20_Emphasis">Sub Header</text:span>  diisi untuk pengelompokan beberapa item MAK;</text:p>
            </text:list-item>
            <text:list-item>
              <text:p text:style-name="List_20_1_Content"> Kolom <text:span text:style-name="Strong_20_Emphasis">No Item </text:span>diisi nomor urut susunan Rincian Item Mata Anggaran. Kombinasi angka gabungan Header - Sub Header - Item MAK, tidak boleh ada duplikasi;</text:p>
            </text:list-item>
            <text:list-item>
              <text:p text:style-name="List_20_1_Content"> Kolom <text:span text:style-name="Strong_20_Emphasis">Uraian</text:span>  diisi uraian atau penjelasan tentang Rincian Item Mata Anggaran;</text:p>
            </text:list-item>
            <text:list-item>
              <text:p text:style-name="List_20_1_Content"> Kolom <text:span text:style-name="Strong_20_Emphasis">Volume</text:span>  diisi dengan jumlah target dari rincian obyek pendapatan per Rincian Item Mata Anggaran yang direncanakan;</text:p>
            </text:list-item>
            <text:list-item>
              <text:p text:style-name="List_20_1_Content"> Kolom <text:span text:style-name="Strong_20_Emphasis">Satuan</text:span>  diisi dengan satuan hitung dari target rincian obyek yang direncanakan;</text:p>
            </text:list-item>
            <text:list-item>
              <text:p text:style-name="List_20_1_Content"> Kolom <text:span text:style-name="Strong_20_Emphasis">Harga</text:span>  diisi dengan harga satuan dapat berupa tarif, harga, tingkat suku bunga, nilai kurs;</text:p>
            </text:list-item>
            <text:list-item>
              <text:p text:style-name="List_20_1_Content"> Kolom <text:span text:style-name="Strong_20_Emphasis">Jumlah</text:span>  terisi otomatis dengan jumlah penerimaan yang direncanakan per Rincian Item Mata Anggaran. Jumlah penerimaan dari setiap Rincian Item Mata Anggaran yang dianggarkan merupakan hasil dari perkalian kolom Volume dan kolom Harga;</text:p>
            </text:list-item>
            <text:list-item>
              <text:p text:style-name="List_20_1_Content_Last"> Pastikan semua isian data benar, kemudian tekan tombol penyimpanan data <draw:frame draw:style-name="media" draw:name="5" text:anchor-type="as-char" draw:z-index="5" svg:width="0.68791666666667cm" svg:height="0.555625cm"><draw:image xlink:href="Pictures/bdc69509e8ea0962eff4361c6eb0f5f1.png" xlink:type="simple" xlink:show="embed" xlink:actuate="onLoad"/></draw:frame>pada toolbar diatas untuk menyimpan data-data yang telah diisikan.</text:p>
            </text:list-item>
          </text:list>
        </text:list-item>
      </text:list>
      <text:p text:style-name="Text_20_body">Penjelasan dan langkah - langkah pengisian formulir RKA-PPKD 3.1 (Hasil Pembahasan RKA oleh Tim Anggaran) :</text:p>
      <text:list text:style-name="List_20_1" text:continue-numbering="false">
        <text:list-item>
          <text:p text:style-name="List_20_1_Content_First"> Untuk menambahkan Hasil Pembahasan, klik tombol <draw:frame draw:style-name="media" draw:name="6" text:anchor-type="as-char" draw:z-index="6" svg:width="0.66145833333333cm" svg:height="0.555625cm"><draw:image xlink:href="Pictures/0a150d64611ce1c35f5b2733b98b3659.png" xlink:type="simple" xlink:show="embed" xlink:actuate="onLoad"/></draw:frame>pada formulir List Hasil Pembahasan RKA SKPKD Pengeluaran. Akan tampil formulir Input Hasil Pembahasan RKA SKPKD Pengeluaran seperti berikut ini :</text:p>
        </text:list-item>
        <text:list-item>
          <text:p text:style-name="List_20_1_Content"> <draw:frame draw:style-name="media" draw:name="7" text:anchor-type="as-char" draw:z-index="7" svg:width="31.644166666667cm" style:rel-width="100%" svg:height="18.547291666667cm" style:rel-height="scale"><draw:image xlink:href="Pictures/27c26910b1f943095af0ff1e9f5c648a.jpg" xlink:type="simple" xlink:show="embed" xlink:actuate="onLoad"/></draw:frame></text:p>
        </text:list-item>
        <text:list-item>
          <text:p text:style-name="List_20_1_Content"> Tgl Pembahasan diisi dengan tanggal pembahasan Laporan RKA-PPKD 3.1 (Rincian Penerimaan Pembiayaan) oleh tim anggaran pemerintah daerah;</text:p>
        </text:list-item>
        <text:list-item>
          <text:p text:style-name="List_20_1_Content"> Kolom No catatan diisi nomor urutan catatan-catatan hasil pembahasan;</text:p>
        </text:list-item>
        <text:list-item>
          <text:p text:style-name="List_20_1_Content"> Kolom Catatan diisi catatan hasil pembahasan;</text:p>
        </text:list-item>
        <text:list-item>
          <text:p text:style-name="List_20_1_Content"> Kolom Keterangan diisi keterangan dari setiap catatan hasil pembahasan;</text:p>
        </text:list-item>
        <text:list-item>
          <text:p text:style-name="List_20_1_Content_Last"> Pastikan semua isian data benar, kemudian tekan tombol penyimpanan data <draw:frame draw:style-name="media" draw:name="8" text:anchor-type="as-char" draw:z-index="8" svg:width="0.68791666666667cm" svg:height="0.555625cm"><draw:image xlink:href="Pictures/bdc69509e8ea0962eff4361c6eb0f5f1.png" xlink:type="simple" xlink:show="embed" xlink:actuate="onLoad"/></draw:frame>di toolbar diatas untuk menyimpan data-data yang telah diisikan.</text:p>
        </text:list-item>
      </text:list>
      <text:p text:style-name="Text_20_body">Untuk melihat Dokumen RKA, klik link PDF | XLS pada formulir List Rincian Anggaran Pengeluaran PPKD (Form. RKA - PPKD 3.2). Berikut ini adalah contoh tampilan dari Dokumen RKA Pengeluaran PPKD dalam bentuk PDF :</text:p>
      <text:p text:style-name="Text_20_body"><draw:frame draw:style-name="media" draw:name="9" text:anchor-type="as-char" draw:z-index="9" svg:width="28.998333333333cm" style:rel-width="100%" svg:height="24.950208333333cm" style:rel-height="scale"><draw:image xlink:href="Pictures/5c2ea43af14f3594c0d5e5f32d512ecf.jpg" xlink:type="simple" xlink:show="embed" xlink:actuate="onLoad"/></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rka_rapbd:rka_pengeluaran_ppkd</dc:title>
  </office:meta>
</office:document-meta>
</file>