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5bb7cc8e77390ae23a9ee5536e5b775.jpg"/>
  <manifest:file-entry manifest:media-type="image/png" manifest:full-path="Pictures/0a150d64611ce1c35f5b2733b98b3659.png"/>
  <manifest:file-entry manifest:media-type="image/jpeg" manifest:full-path="Pictures/79339703e1ccac9f0615aaf80e7e3d9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rka_rapbd:rka_penerimaan_ppkd"/><text:bookmark-start text:name="__RefHeading___prosedur_operasional_rka_penerimaan_ppkd_1"/><text:bookmark-start text:name="prosedur_operasional_rka_penerimaan_ppkd"/>Prosedur Operasional RKA Penerimaan PPKD<text:bookmark-end text:name="__RefHeading___prosedur_operasional_rka_penerimaan_ppkd_1"/><text:bookmark-end text:name="prosedur_operasional_rka_penerimaan_ppk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Fungsi prosedur operasional RKA Penerimaan PPKD adalah menyusun formulir ringkasan anggaran pendapatan, belanja dan pembiayaan Pejabat Pengelola Keuangan Daerah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Anggaran</text:p>
          </table:table-cell>
          <table:table-cell office:value-type="string" table:style-name="tablecell">
            <text:p text:style-name="tablealignleft">Melakukan input data untuk menyusun ringkasan anggaran pendapatan, belanja dan pembiayaan PPKD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penyusunan RKA Pendapatan PPKD adalah sebagai berikut :</text:p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proses RKA Penerimaan PPKD :</text:p>
      <text:list text:style-name="List_20_1" text:continue-numbering="false">
        <text:list-item>
          <text:p text:style-name="List_20_1_Content_First"> Masuk ke aplikasi Simral. Login sebagai admin anggaran</text:p>
        </text:list-item>
        <text:list-item>
          <text:p text:style-name="List_20_1_Content"> Pilih modul <text:span text:style-name="Strong_20_Emphasis">RKA/RAPBD &gt; RKA &gt; RKA PPKD &gt; Penerimaan</text:span>, maka akan tampil List Rincian Anggaran Penerimaan PPKD. Tampilannya seprti berikut ini :<draw:frame draw:style-name="media" draw:name="rka_list_penerimaan_ppkd.jpg Legend" text:anchor-type="as-char" draw:z-index="0" svg:width="50.8cm" style:rel-width="100%"><draw:text-box><text:p text:style-name="legendcenter"><draw:frame draw:style-name="media" draw:name="rka_list_penerimaan_ppkd.jpg" text:anchor-type="as-char" draw:z-index="0" svg:width="50.8cm" style:rel-width="100%" svg:height="28.575cm" style:rel-height="scale"><draw:image xlink:href="Pictures/d5bb7cc8e77390ae23a9ee5536e5b775.jpg" xlink:type="simple" xlink:show="embed" xlink:actuate="onLoad"/></draw:frame>rka_list_penerimaan_ppkd.jpg</text:p></draw:text-box></draw:frame></text:p>
        </text:list-item>
        <text:list-item>
          <text:p text:style-name="List_20_1_Content"> Untuk menambahkan Rincian Anggaran Penerimaan PPKD, klik tombol  <draw:frame draw:style-name="media" draw:name="1" text:anchor-type="as-char" draw:z-index="1" svg:width="0.66145833333333cm" svg:height="0.555625cm"><draw:image xlink:href="Pictures/0a150d64611ce1c35f5b2733b98b3659.png" xlink:type="simple" xlink:show="embed" xlink:actuate="onLoad"/></draw:frame>pada toolbar kiri atas. Kemudian akan tampil form isian untuk menambah Rincian Anggaran Penerimaan PPKD. Tampilannya seperti berikut ini :</text:p>
        </text:list-item>
        <text:list-item>
          <text:p text:style-name="List_20_1_Content_Last"> <draw:frame draw:style-name="media" draw:name="2" text:anchor-type="as-char" draw:z-index="2" svg:width="41.724791666667cm" style:rel-width="100%" svg:height="23.389166666667cm" style:rel-height="scale"><draw:image xlink:href="Pictures/79339703e1ccac9f0615aaf80e7e3d92.jpg" xlink:type="simple" xlink:show="embed" xlink:actuate="onLoad"/></draw:frame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rka_rapbd:rka_penerimaan_ppkd</dc:title>
  </office:meta>
</office:document-meta>
</file>