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98effc00d8e7d297831d71ca1a5ba6f.jpg"/>
  <manifest:file-entry manifest:media-type="image/jpeg" manifest:full-path="Pictures/37cb955382e98e8787de2ff5e1747ba3.jpg"/>
  <manifest:file-entry manifest:media-type="image/png" manifest:full-path="Pictures/0a150d64611ce1c35f5b2733b98b3659.png"/>
  <manifest:file-entry manifest:media-type="image/jpeg" manifest:full-path="Pictures/71b324f340c56342eb39fc135f940730.jpg"/>
  <manifest:file-entry manifest:media-type="image/png" manifest:full-path="Pictures/bdc69509e8ea0962eff4361c6eb0f5f1.png"/>
  <manifest:file-entry manifest:media-type="image/jpeg" manifest:full-path="Pictures/1912c762a22462faf68ac74f16fbda90.jpg"/>
  <manifest:file-entry manifest:media-type="image/jpeg" manifest:full-path="Pictures/08a125a7fc2750f17b23e5e8c9a37b0e.jpg"/>
  <manifest:file-entry manifest:media-type="image/jpeg" manifest:full-path="Pictures/86ad2af311c0c61c28f7a26df24d38b4.jpg"/>
  <manifest:file-entry manifest:media-type="image/jpeg" manifest:full-path="Pictures/8c6a320723a53c435db5212d03d81c5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ganggaran:rka_rapbd:rka_pendapatan_skpd"/><text:bookmark-start text:name="__RefHeading___prosedur_operasional_rka_pendapatan_skpd_1"/><text:bookmark-start text:name="prosedur_operasional_rka_pendapatan_skpd"/>Prosedur Operasional RKA Pendapatan SKPD<text:bookmark-end text:name="__RefHeading___prosedur_operasional_rka_pendapatan_skpd_1"/><text:bookmark-end text:name="prosedur_operasional_rka_pendapatan_skpd"/></text:h>
      <text:h text:style-name="Heading_20_3" text:outline-level="3"><text:bookmark-start text:name="__RefHeading___fungsi_2"/><text:bookmark-start text:name="fungsi"/>Fungsi<text:bookmark-end text:name="__RefHeading___fungsi_2"/><text:bookmark-end text:name="fungsi"/></text:h>
      <text:p text:style-name="Text_20_body">Fungsi prosedur operasional RKA Pendapatan SKPD adalah untuk menyusun rencana pendapatan satuan kerja perangkat daerah dalam tahun anggaran yang direncanakan.</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cell">
            <text:p text:style-name="tablealignleft">No</text:p>
          </table:table-cell>
          <table:table-cell office:value-type="string" table:style-name="tablecell">
            <text:p text:style-name="tablealignleft">Pelaku</text:p>
          </table:table-cell>
          <table:table-cell office:value-type="string" table:style-name="tablecell">
            <text:p text:style-name="tablealignleft">Fungsi</text:p>
          </table:table-cell>
        </table:table-row>
        <table:table-row>
          <table:table-cell office:value-type="string" table:style-name="tablecell">
            <text:p text:style-name="tablealignleft">1</text:p>
          </table:table-cell>
          <table:table-cell office:value-type="string" table:style-name="tablecell">
            <text:p text:style-name="tablealignleft">Admin Anggaran</text:p>
          </table:table-cell>
          <table:table-cell office:value-type="string" table:style-name="tablecell">
            <text:p text:style-name="tablealignleft">Melakukan input data rencana pendapatan SKPD</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penyusunan RKA Pendapatan SKPD adalah sebagai berikut :</text:p>
      <text:list text:style-name="List_20_1" text:continue-numbering="false">
        <text:list-item>
          <text:p text:style-name="LastListParagraph_List_20_1_Content_First"> Dokumen RKA Pendapatan SKPD.</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untuk proses RKA Pendapatan SKPD :</text:p>
      <text:list text:style-name="List_20_1" text:continue-numbering="false">
        <text:list-item>
          <text:p text:style-name="List_20_1_Content_First"> Masuk ke aplikasi Simral. Login sebagai admin anggaran.</text:p>
        </text:list-item>
        <text:list-item>
          <text:p text:style-name="List_20_1_Content"> Pilih modul <text:span text:style-name="Strong_20_Emphasis">RKA/RAPBD &gt; RKA &gt; RKA SKPD &gt; Pendapatan, </text:span>maka akan tampil List Rincian Anggaran Pendapatan SKPD. Tampilan aplikasinya sebagai berikut ini :<draw:frame draw:style-name="media" draw:name="list_anggaran_pendapatan_skpd.jpg Legend" text:anchor-type="as-char" draw:z-index="0" svg:width="49.821041666667cm" style:rel-width="100%"><draw:text-box><text:p text:style-name="legendcenter"><draw:frame draw:style-name="media" draw:name="list_anggaran_pendapatan_skpd.jpg" text:anchor-type="as-char" draw:z-index="0" svg:width="49.821041666667cm" style:rel-width="100%" svg:height="23.098125cm" style:rel-height="scale"><draw:image xlink:href="Pictures/698effc00d8e7d297831d71ca1a5ba6f.jpg" xlink:type="simple" xlink:show="embed" xlink:actuate="onLoad"/></draw:frame>list_anggaran_pendapatan_skpd.jpg</text:p></draw:text-box></draw:frame></text:p>
        </text:list-item>
        <text:list-item>
          <text:p text:style-name="List_20_1_Content"> Untuk melihat detail list rincian anggaran pendapatan SKPD, klik pada Kode Rekening. Tampilannya seperti berikut ini :<draw:frame draw:style-name="media" draw:name="rka_rincian_anggaran_pendapatan.jpg Legend" text:anchor-type="as-char" draw:z-index="0" svg:width="50.8cm" style:rel-width="100%"><draw:text-box><text:p text:style-name="legendcenter"><draw:frame draw:style-name="media" draw:name="rka_rincian_anggaran_pendapatan.jpg" text:anchor-type="as-char" draw:z-index="1" svg:width="50.8cm" style:rel-width="100%" svg:height="28.575cm" style:rel-height="scale"><draw:image xlink:href="Pictures/37cb955382e98e8787de2ff5e1747ba3.jpg" xlink:type="simple" xlink:show="embed" xlink:actuate="onLoad"/></draw:frame>rka_rincian_anggaran_pendapatan.jpg</text:p></draw:text-box></draw:frame></text:p>
        </text:list-item>
        <text:list-item>
          <text:p text:style-name="List_20_1_Content"> Untuk menambahkan Rincian Anggaran Pendapatan SKPD, klik tombol <draw:frame draw:style-name="media" draw:name="2" text:anchor-type="as-char" draw:z-index="2" svg:width="0.66145833333333cm" svg:height="0.555625cm"><draw:image xlink:href="Pictures/0a150d64611ce1c35f5b2733b98b3659.png" xlink:type="simple" xlink:show="embed" xlink:actuate="onLoad"/></draw:frame>pada toolbar diatas. Kemudian akan tampil form isian untuk tambah Rincian Anggaran Pendapatan SKPD. Tampilannya sebagai berikut ini :<draw:frame draw:style-name="media" draw:name="rka_input_rincian_anggaran_pendapatan.jpg Legend" text:anchor-type="as-char" draw:z-index="0" svg:width="42.836041666667cm" style:rel-width="100%"><draw:text-box><text:p text:style-name="legendcenter"><draw:frame draw:style-name="media" draw:name="rka_input_rincian_anggaran_pendapatan.jpg" text:anchor-type="as-char" draw:z-index="3" svg:width="42.836041666667cm" style:rel-width="100%" svg:height="25.267708333333cm" style:rel-height="scale"><draw:image xlink:href="Pictures/71b324f340c56342eb39fc135f940730.jpg" xlink:type="simple" xlink:show="embed" xlink:actuate="onLoad"/></draw:frame>rka_input_rincian_anggaran_pendapatan.jpg</text:p></draw:text-box></draw:frame></text:p>
        </text:list-item>
        <text:list-item>
          <text:p text:style-name="List_20_1_Content"> <text:span text:style-name="Strong_20_Emphasis">Rek Jenis</text:span> ;</text:p>
        </text:list-item>
        <text:list-item>
          <text:p text:style-name="List_20_1_Content"> <text:span text:style-name="Strong_20_Emphasis">Rek Obyek</text:span> ;</text:p>
        </text:list-item>
        <text:list-item>
          <text:p text:style-name="List_20_1_Content"> <text:span text:style-name="Strong_20_Emphasis">Volume</text:span>  diisi dengan </text:p>
        </text:list-item>
        <text:list-item>
          <text:p text:style-name="List_20_1_Content"> <text:span text:style-name="Strong_20_Emphasis">Satuan</text:span>  diisi dengan satuan hitung dari target rincian obyek yang direncanakan;</text:p>
        </text:list-item>
        <text:list-item>
          <text:p text:style-name="List_20_1_Content"> <text:span text:style-name="Strong_20_Emphasis">Harga</text:span>  diisi dengan harga satuan dari obyek yang direncanakan</text:p>
        </text:list-item>
        <text:list-item>
          <text:p text:style-name="List_20_1_Content"> <text:span text:style-name="Strong_20_Emphasis">Jumlah</text:span>  terisi otomatis dengan jumlah pendapatan yang dianggarkan (volume * harga);</text:p>
        </text:list-item>
        <text:list-item>
          <text:p text:style-name="List_20_1_Content"> Pastikan semua isian data benar, kemudian tekan tombol penyimpanan data <draw:frame draw:style-name="media" draw:name="4" text:anchor-type="as-char" draw:z-index="4" svg:width="0.68791666666667cm" svg:height="0.555625cm"><draw:image xlink:href="Pictures/bdc69509e8ea0962eff4361c6eb0f5f1.png" xlink:type="simple" xlink:show="embed" xlink:actuate="onLoad"/></draw:frame> di toolbar diatas untuk menyimpan data-data yang telah diisikan.</text:p>
        </text:list-item>
        <text:list-item>
          <text:p text:style-name="List_20_1_Content"> Untuk menambahkan Rincian Sub Mata Anggaran, klik pada kode rekening rincian objek. Tampilannya sebagai berikut ini :<draw:frame draw:style-name="media" draw:name="rka_input_rincian_mata_anggaran.jpg Legend" text:anchor-type="as-char" draw:z-index="0" svg:width="41.962916666667cm" style:rel-width="100%"><draw:text-box><text:p text:style-name="legendcenter"><draw:frame draw:style-name="media" draw:name="rka_input_rincian_mata_anggaran.jpg" text:anchor-type="as-char" draw:z-index="5" svg:width="41.962916666667cm" style:rel-width="100%" svg:height="24.4475cm" style:rel-height="scale"><draw:image xlink:href="Pictures/1912c762a22462faf68ac74f16fbda90.jpg" xlink:type="simple" xlink:show="embed" xlink:actuate="onLoad"/></draw:frame>rka_input_rincian_mata_anggaran.jpg</text:p></draw:text-box></draw:frame></text:p>
        </text:list-item>
        <text:list-item>
          <text:p text:style-name="List_20_1_Content"> <text:span text:style-name="Strong_20_Emphasis">Rek Jenis</text:span>, <text:span text:style-name="Strong_20_Emphasis">Rek Obyek</text:span>, dan <text:span text:style-name="Strong_20_Emphasis">Rek Rincian Obyek</text:span>  terisi secara otomatis dan harus dipilih dari formulir Input Rincian Anggaran Pendapatan SKPD;</text:p>
        </text:list-item>
        <text:list-item>
          <text:p text:style-name="List_20_1_Content"> <text:span text:style-name="Strong_20_Emphasis">Sumber Anggaran</text:span>  diisi sumber anggaran per Rek Rincian Obyek;</text:p>
        </text:list-item>
        <text:list-item>
          <text:p text:style-name="List_20_1_Content"> <text:span text:style-name="Strong_20_Emphasis">Volume</text:span>  diisi dengan jumlah target dari rincian obyek pendapatan yang direncanakan;</text:p>
        </text:list-item>
        <text:list-item>
          <text:p text:style-name="List_20_1_Content"> <text:span text:style-name="Strong_20_Emphasis">Satuan</text:span>  diisi dengan satuan dari obyek yang direncanakan;</text:p>
        </text:list-item>
        <text:list-item>
          <text:p text:style-name="List_20_1_Content"> <text:span text:style-name="Strong_20_Emphasis">Harga</text:span>  diisi dengan harga satuan dari obyek yang direncanakan;</text:p>
        </text:list-item>
        <text:list-item>
          <text:p text:style-name="List_20_1_Content"> <text:span text:style-name="Strong_20_Emphasis">Jumlah</text:span>  terisi otomatis dengan jumlah pendapatan yang direncanakan (volume * harga);</text:p>
        </text:list-item>
        <text:list-item>
          <text:p text:style-name="List_20_1_Content"> <text:span text:style-name="Strong_20_Emphasis">Jns Item</text:span>  dipilih apakah sebagai Header, Sub Header, atau Item MAK;</text:p>
        </text:list-item>
        <text:list-item>
          <text:p text:style-name="List_20_1_Content"> <text:span text:style-name="Strong_20_Emphasis">No Item</text:span>  diisi nomor urut susunan Rincian Item Mata Anggaran. Kombinasi angka gabungan Header - Sub Header - Item MAK, tidak boleh ada duplikasi;</text:p>
        </text:list-item>
        <text:list-item>
          <text:p text:style-name="List_20_1_Content"> <text:span text:style-name="Strong_20_Emphasis">Uraian</text:span>  diisi penjelasan mengenai Rincian Item Mata Anggaran;</text:p>
        </text:list-item>
        <text:list-item>
          <text:p text:style-name="List_20_1_Content"> <text:span text:style-name="Strong_20_Emphasis">Volume</text:span>  diisi dengan jumlah target dari rincian obyek pendapatan per Rincian Item Mata Anggaran yang direncanakan;</text:p>
        </text:list-item>
        <text:list-item>
          <text:p text:style-name="List_20_1_Content"> <text:span text:style-name="Strong_20_Emphasis">Satuan</text:span>  diisi dengan satuan dari obyek yang direncanakan;</text:p>
        </text:list-item>
        <text:list-item>
          <text:p text:style-name="List_20_1_Content"> <text:span text:style-name="Strong_20_Emphasis">Harga</text:span>  diisi dengan harga satuan dari obyek yang direncanakan;</text:p>
        </text:list-item>
        <text:list-item>
          <text:p text:style-name="List_20_1_Content"> <text:span text:style-name="Strong_20_Emphasis">Jumlah</text:span>  terisi otomatis dengan jumlah pendapatan yang direncanakan (volume * harga);</text:p>
        </text:list-item>
        <text:list-item>
          <text:p text:style-name="List_20_1_Content"> Pastikan semua isian data benar, kemudian tekan tombol penyimpanan data <draw:frame draw:style-name="media" draw:name="6" text:anchor-type="as-char" draw:z-index="6" svg:width="0.68791666666667cm" svg:height="0.555625cm"><draw:image xlink:href="Pictures/bdc69509e8ea0962eff4361c6eb0f5f1.png" xlink:type="simple" xlink:show="embed" xlink:actuate="onLoad"/></draw:frame> di toolbar diatas untuk menyimpan data-data yang telah diisikan.</text:p>
        </text:list-item>
        <text:list-item>
          <text:p text:style-name="List_20_1_Content"> Untuk melihat Hasil Pembahasan RKA SKPD, klik link <text:span text:style-name="Strong_20_Emphasis">Hasil Pembahasan, </text:span>maka akan tampil List Hasil Pembahasan RKA SKPD Pendapatan. Tampilannya seperti berikut ini :<draw:frame draw:style-name="media" draw:name="rka_list_hasil_pembahasan.jpg Legend" text:anchor-type="as-char" draw:z-index="0" svg:width="33.046458333333cm" style:rel-width="100%"><draw:text-box><text:p text:style-name="legendcenter"><draw:frame draw:style-name="media" draw:name="rka_list_hasil_pembahasan.jpg" text:anchor-type="as-char" draw:z-index="7" svg:width="33.046458333333cm" style:rel-width="100%" svg:height="9.3133333333333cm" style:rel-height="scale"><draw:image xlink:href="Pictures/08a125a7fc2750f17b23e5e8c9a37b0e.jpg" xlink:type="simple" xlink:show="embed" xlink:actuate="onLoad"/></draw:frame>rka_list_hasil_pembahasan.jpg</text:p></draw:text-box></draw:frame></text:p>
        </text:list-item>
        <text:list-item>
          <text:p text:style-name="List_20_1_Content"> Untuk menambahkan Hasil Pembahasan, klik tombol <draw:frame draw:style-name="media" draw:name="8" text:anchor-type="as-char" draw:z-index="8" svg:width="0.66145833333333cm" svg:height="0.555625cm"><draw:image xlink:href="Pictures/0a150d64611ce1c35f5b2733b98b3659.png" xlink:type="simple" xlink:show="embed" xlink:actuate="onLoad"/></draw:frame> pada toolbar diatas maka akan tampil form Input Hasil Pembahasan RKA SKPD Pendapatan. Input hasil pembahasan dapat dilakukan jika status RKA masih belum disetujui. Tampilan form input Hasil RKA SKPD Pendapatan seperti berikut ini :<draw:frame draw:style-name="media" draw:name="rka_input_hasil_pembahasan.jpg Legend" text:anchor-type="as-char" draw:z-index="0" svg:width="31.697083333333cm" style:rel-width="100%"><draw:text-box><text:p text:style-name="legendcenter"><draw:frame draw:style-name="media" draw:name="rka_input_hasil_pembahasan.jpg" text:anchor-type="as-char" draw:z-index="9" svg:width="31.697083333333cm" style:rel-width="100%" svg:height="17.912291666667cm" style:rel-height="scale"><draw:image xlink:href="Pictures/86ad2af311c0c61c28f7a26df24d38b4.jpg" xlink:type="simple" xlink:show="embed" xlink:actuate="onLoad"/></draw:frame>rka_input_hasil_pembahasan.jpg</text:p></draw:text-box></draw:frame></text:p>
        </text:list-item>
        <text:list-item>
          <text:p text:style-name="List_20_1_Content"> <text:span text:style-name="Strong_20_Emphasis">Tgl Pembahasan</text:span>  diisi dengan tanggal pembahasan Laporan RKA SKPD terkait;</text:p>
        </text:list-item>
        <text:list-item>
          <text:p text:style-name="List_20_1_Content"> <text:span text:style-name="Strong_20_Emphasis">Keterangan</text:span>  diisi dengan keterangan umum per tgl pembahasan;</text:p>
        </text:list-item>
        <text:list-item>
          <text:p text:style-name="List_20_1_Content"> Kolom <text:span text:style-name="Strong_20_Emphasis">No Catatan</text:span>  diisi dengan nomor urutan catatan - catatan hasil pembahasan;</text:p>
        </text:list-item>
        <text:list-item>
          <text:p text:style-name="List_20_1_Content"> Kolom <text:span text:style-name="Strong_20_Emphasis">Catatan</text:span>  diisi catatan hasil pembahasan;</text:p>
        </text:list-item>
        <text:list-item>
          <text:p text:style-name="List_20_1_Content"> Kolom <text:span text:style-name="Strong_20_Emphasis">Keterangan</text:span>  diisi keterangan dari setiap catatan hasil pembahasan;</text:p>
        </text:list-item>
        <text:list-item>
          <text:p text:style-name="List_20_1_Content"> Pastikan semua isian data benar, kemudian tekan tombol penyimpanan data <draw:frame draw:style-name="media" draw:name="10" text:anchor-type="as-char" draw:z-index="10" svg:width="0.68791666666667cm" svg:height="0.555625cm"><draw:image xlink:href="Pictures/bdc69509e8ea0962eff4361c6eb0f5f1.png" xlink:type="simple" xlink:show="embed" xlink:actuate="onLoad"/></draw:frame> di toolbar diatas untuk menyimpan data-data yang telah diisikan.</text:p>
        </text:list-item>
        <text:list-item>
          <text:p text:style-name="List_20_1_Content_Last"> Untuk melihat Dokumen RKA, klik link PDF | XLS. Berikut ini adalah contoh Dokumen RKA Pendapatan SKPD dalam bentuk pdf :<draw:frame draw:style-name="media" draw:name="laporan_rka_pendapatan.jpg Legend" text:anchor-type="as-char" draw:z-index="0" svg:width="23.1775cm" style:rel-width="100%"><draw:text-box><text:p text:style-name="legendcenter"><draw:frame draw:style-name="media" draw:name="laporan_rka_pendapatan.jpg" text:anchor-type="as-char" draw:z-index="11" svg:width="23.1775cm" style:rel-width="100%" svg:height="52.652083333333cm" style:rel-height="scale"><draw:image xlink:href="Pictures/8c6a320723a53c435db5212d03d81c58.jpg" xlink:type="simple" xlink:show="embed" xlink:actuate="onLoad"/></draw:frame>laporan_rka_pendapatan.jpg</text:p></draw:text-box></draw:frame></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ganggaran:rka_rapbd:rka_pendapatan_skpd</dc:title>
  </office:meta>
</office:document-meta>
</file>