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1a8a105544c13fbf9fdcdc3155e118.jpg"/>
  <manifest:file-entry manifest:media-type="image/png" manifest:full-path="Pictures/0a150d64611ce1c35f5b2733b98b3659.png"/>
  <manifest:file-entry manifest:media-type="image/jpeg" manifest:full-path="Pictures/fbd7d063f926e07bea9b529b9eed6a29.jpg"/>
  <manifest:file-entry manifest:media-type="image/png" manifest:full-path="Pictures/bdc69509e8ea0962eff4361c6eb0f5f1.png"/>
  <manifest:file-entry manifest:media-type="image/jpeg" manifest:full-path="Pictures/1842067335289367da7d47b2fc24a64e.jpg"/>
  <manifest:file-entry manifest:media-type="image/jpeg" manifest:full-path="Pictures/165ec548fc6c686ca7f8faec9a83e3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ka_pendapatan_ppkd"/><text:bookmark-start text:name="__RefHeading___prosedur_operasional_rka_pendapatan_ppkd_1"/><text:bookmark-start text:name="prosedur_operasional_rka_pendapatan_ppkd"/>Prosedur Operasional RKA Pendapatan PPKD<text:bookmark-end text:name="__RefHeading___prosedur_operasional_rka_pendapatan_ppkd_1"/><text:bookmark-end text:name="prosedur_operasional_rka_pendapat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RKA Pendapatan PPKD adalah untuk menyusun rencana pendapatan atau penerimaan Pejabat Pengelola Keuangan Daerah dalam tahun anggaran yang direncanak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akukan input data untuk menyusun formulir RKA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yusunan RKA Pendapatan PPKD adalah sebagai berikut :</text:p>
      <text:list text:style-name="List_20_1" text:continue-numbering="false">
        <text:list-item>
          <text:p text:style-name="LastListParagraph_List_20_1_Content_First"> Dokumen RKA Pendapatan PPK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RKA Pendapatan PPKD 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dapatan</text:span>, maka akan tampil List Rincian Anggaran Pendapatan PPKD. Tampilannya seprti berikut ini :<draw:frame draw:style-name="media" draw:name="rka_list_rincian_anggaran_pendapatan_ppkd.jpg Legend" text:anchor-type="as-char" draw:z-index="0" svg:width="42.8625cm" style:rel-width="100%"><draw:text-box><text:p text:style-name="legendcenter"><draw:frame draw:style-name="media" draw:name="rka_list_rincian_anggaran_pendapatan_ppkd.jpg" text:anchor-type="as-char" draw:z-index="0" svg:width="42.8625cm" style:rel-width="100%" svg:height="24.579791666667cm" style:rel-height="scale"><draw:image xlink:href="Pictures/081a8a105544c13fbf9fdcdc3155e118.jpg" xlink:type="simple" xlink:show="embed" xlink:actuate="onLoad"/></draw:frame>rka_list_rincian_anggaran_pendapatan_ppkd.jpg</text:p></draw:text-box></draw:frame></text:p>
        </text:list-item>
        <text:list-item>
          <text:p text:style-name="List_20_1_Content"> Untuk menambahkan Rincian Anggaran Pendapatan PPKD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kiri atas. Kemudian akan tampil form isian untuk menambah Rincian Anggaran Pendapatan PPKD. Tampilannya seperti berikut ini :<draw:frame draw:style-name="media" draw:name="rka_input_rincian_anggaran_pendapatan_ppkd.jpg Legend" text:anchor-type="as-char" draw:z-index="0" svg:width="42.597916666667cm" style:rel-width="100%"><draw:text-box><text:p text:style-name="legendcenter"><draw:frame draw:style-name="media" draw:name="rka_input_rincian_anggaran_pendapatan_ppkd.jpg" text:anchor-type="as-char" draw:z-index="2" svg:width="42.597916666667cm" style:rel-width="100%" svg:height="25.320625cm" style:rel-height="scale"><draw:image xlink:href="Pictures/fbd7d063f926e07bea9b529b9eed6a29.jpg" xlink:type="simple" xlink:show="embed" xlink:actuate="onLoad"/></draw:frame>rka_input_rincian_anggaran_pendapatan_ppkd.jpg</text:p></draw:text-box></draw:frame></text:p>
        </text:list-item>
        <text:list-item>
          <text:p text:style-name="List_20_1_Content"> Pilihan <text:span text:style-name="Strong_20_Emphasis">Rek Jenis</text:span>  dipilih dengan kode rekening jenis untuk memfilter pilihan kode rekening obyek dibawahnya;</text:p>
        </text:list-item>
        <text:list-item>
          <text:p text:style-name="List_20_1_Content"> Pilihan <text:span text:style-name="Strong_20_Emphasis">Rek Obyek</text:span>  dipilih dengan kode rekening obyek untuk memfilter list pilihan kode rekening rincian obyek di bawahnya;</text:p>
        </text:list-item>
        <text:list-item>
          <text:p text:style-name="List_20_1_Content"> Kolom <text:span text:style-name="Strong_20_Emphasis">Volume</text:span>  diisi dengan jumlah target dari rincian obyek pendapatan yang direncanakan;</text:p>
        </text:list-item>
        <text:list-item>
          <text:p text:style-name="List_20_1_Content"> Kolom <text:span text:style-name="Strong_20_Emphasis">Satuan</text:span>  diisi dengan satuan hitung dari target rincian obyek yang direncanakan;</text:p>
        </text:list-item>
        <text:list-item>
          <text:p text:style-name="List_20_1_Content"> Kolom <text:span text:style-name="Strong_20_Emphasis">Harga</text:span>  diisi dengan tarif pajak/retribusi atau harga/nilai satuan lainnya dapat berupa besarnya tingkat suku bunga, presentase bagian laba, atau harga atas penjualan barang milik daerah yang tidak dipisahkan;</text:p>
        </text:list-item>
        <text:list-item>
          <text:p text:style-name="List_20_1_Content"> Kolom <text:span text:style-name="Strong_20_Emphasis">Jumlah</text:span>  terisi otomatis dengan jumlah pendapatan yang direncanakan menurut kelompok, jenis, obyek, rincian obyek pendapatan. Hasil perkalian Volume * Harga;</text:p>
        </text:list-item>
        <text:list-item>
          <text:p text:style-name="List_20_1_Content"> Pastikan semua isian data benar, kemudian tekan tombol penyimpanan data <draw:frame draw:style-name="media" draw:name="3" text:anchor-type="as-char" draw:z-index="3" svg:width="0.68791666666667cm" svg:height="0.555625cm"><draw:image xlink:href="Pictures/bdc69509e8ea0962eff4361c6eb0f5f1.png" xlink:type="simple" xlink:show="embed" xlink:actuate="onLoad"/></draw:frame>pada toolbar diatas untuk menyimpan data-data yang telah diisikan.</text:p>
        </text:list-item>
        <text:list-item>
          <text:p text:style-name="List_20_1_Content"> Untuk menambahkan Rincian Sub Mata Anggaran, klik link kode rekening rincian obyek pada halaman Input Rincian Anggaran Pendapatan PPKD. Tampilannya seperti berikut ini :<draw:frame draw:style-name="media" draw:name="rka_input_rincian_mata_anggaran_ppkd.jpg Legend" text:anchor-type="as-char" draw:z-index="0" svg:width="42.756666666667cm" style:rel-width="100%"><draw:text-box><text:p text:style-name="legendcenter"><draw:frame draw:style-name="media" draw:name="rka_input_rincian_mata_anggaran_ppkd.jpg" text:anchor-type="as-char" draw:z-index="4" svg:width="42.756666666667cm" style:rel-width="100%" svg:height="22.86cm" style:rel-height="scale"><draw:image xlink:href="Pictures/1842067335289367da7d47b2fc24a64e.jpg" xlink:type="simple" xlink:show="embed" xlink:actuate="onLoad"/></draw:frame>rka_input_rincian_mata_anggaran_ppkd.jpg</text:p></draw:text-box></draw:frame></text:p>
        </text:list-item>
        <text:list-item>
          <text:p text:style-name="List_20_1_Content"> <text:span text:style-name="Strong_20_Emphasis">Rek Jenis</text:span>, <text:span text:style-name="Strong_20_Emphasis">Rek Obyek</text:span>, dan <text:span text:style-name="Strong_20_Emphasis">Rek Rincian Obyek</text:span>  terisi secara otomatis dan harus dipilih dari formulir Input Rincian Anggaran Pendapatan PPKD (Form.RKA-PPKD1) sebelumnya;</text:p>
        </text:list-item>
        <text:list-item>
          <text:p text:style-name="List_20_1_Content"> Kolom <text:span text:style-name="Strong_20_Emphasis">Jns Item</text:span>  dipilih apakah sebagai Item MAK. Header, atau Sub Header;</text:p>
        </text:list-item>
        <text:list-item>
          <text:p text:style-name="List_20_1_Content"> Kolom <text:span text:style-name="Strong_20_Emphasis">Header</text:span>  diisi untuk pengelompokan beberapa sub header;</text:p>
        </text:list-item>
        <text:list-item>
          <text:p text:style-name="List_20_1_Content"> Kolom <text:span text:style-name="Strong_20_Emphasis">Sub Header</text:span>  diisi untuk pengelompokan beberapa item MAK;</text:p>
        </text:list-item>
        <text:list-item>
          <text:p text:style-name="List_20_1_Content"> Kolom <text:span text:style-name="Strong_20_Emphasis">No Item </text:span>diisi nomor urut susunan Rincian Item Mata Anggaran. Kombinasi angka gabungan Header - Sub Header - Item MAK, tidak boleh ada duplikasi;</text:p>
        </text:list-item>
        <text:list-item>
          <text:p text:style-name="List_20_1_Content"> Kolom <text:span text:style-name="Strong_20_Emphasis">Uraian</text:span>  diisi uraian atau penjelasan tentang Rincian Item Mata Anggaran;</text:p>
        </text:list-item>
        <text:list-item>
          <text:p text:style-name="List_20_1_Content"> Kolom <text:span text:style-name="Strong_20_Emphasis">Volume</text:span>  diisi dengan jumlah target dari rincian obyek pendapatan per Rincian Item Mata Anggaran yang direncanakan;</text:p>
        </text:list-item>
        <text:list-item>
          <text:p text:style-name="List_20_1_Content"> Kolom <text:span text:style-name="Strong_20_Emphasis">Satuan</text:span>  diisi dengan satuan hitung dari target rincian obyek yang direncanakan;</text:p>
        </text:list-item>
        <text:list-item>
          <text:p text:style-name="List_20_1_Content"> Kolom <text:span text:style-name="Strong_20_Emphasis">Harga</text:span>  diisi dengan tarif pajak/retribusi atau harga/nilai satuan lainnya dapat berupa besarnya tingkat suku bunga, presentase bagian laba, atau harga atas penjualan barang milik daerah yang tidak dipisahkan;</text:p>
        </text:list-item>
        <text:list-item>
          <text:p text:style-name="List_20_1_Content"> Kolom <text:span text:style-name="Strong_20_Emphasis">Jumlah</text:span>  terisi otomatis dengan jumlah pendapatan yang direncanakan per Rincian Item Mata Anggaran. Jumlah pendapatan merupakan hasil dari perkalian Volume dan Harga;</text:p>
        </text:list-item>
        <text:list-item>
          <text:p text:style-name="List_20_1_Content"> Pastikan semua isian data benar, kemudian tekan tombol penyimpanan data <draw:frame draw:style-name="media" draw:name="5" text:anchor-type="as-char" draw:z-index="5" svg:width="0.68791666666667cm" svg:height="0.555625cm"><draw:image xlink:href="Pictures/bdc69509e8ea0962eff4361c6eb0f5f1.png" xlink:type="simple" xlink:show="embed" xlink:actuate="onLoad"/></draw:frame>pada toolbar diatas untuk menyimpan data-data yang telah diisikan.</text:p>
        </text:list-item>
        <text:list-item>
          <text:p text:style-name="List_20_1_Content_Last"> Untuk melihat Dokumen RKA, klik link PDF | XLS. Berikut ini adalah contoh Dokumen RKA Pendapatan PPKD dalam bentuk pdf :<draw:frame draw:style-name="media" draw:name="laporan_rka_pendapatan_ppkd.jpg Legend" text:anchor-type="as-char" draw:z-index="0" svg:width="19.605625cm" style:rel-width="100%"><draw:text-box><text:p text:style-name="legendcenter"><draw:frame draw:style-name="media" draw:name="laporan_rka_pendapatan_ppkd.jpg" text:anchor-type="as-char" draw:z-index="6" svg:width="19.605625cm" style:rel-width="100%" svg:height="26.802291666667cm" style:rel-height="scale"><draw:image xlink:href="Pictures/165ec548fc6c686ca7f8faec9a83e355.jpg" xlink:type="simple" xlink:show="embed" xlink:actuate="onLoad"/></draw:frame>laporan_rka_pendapatan_ppkd.jpg</text:p></draw:text-box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ka_pendapatan_ppkd</dc:title>
  </office:meta>
</office:document-meta>
</file>