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ganggaran:rka_rapbd:rka_belanja_tidak_langsung_skpd"/><text:bookmark-start text:name="__RefHeading___prosedur_operasional_rka_belanja_tidak_langsung_skpd_1"/><text:bookmark-start text:name="prosedur_operasional_rka_belanja_tidak_langsung_skpd"/>Prosedur Operasional RKA Belanja Tidak Langsung SKPD<text:bookmark-end text:name="__RefHeading___prosedur_operasional_rka_belanja_tidak_langsung_skpd_1"/><text:bookmark-end text:name="prosedur_operasional_rka_belanja_tidak_langsung_skp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untuk proses RKA Belanja Tidak Langsung SKPD :</text:p>
      <text:list text:style-name="List_20_1" text:continue-numbering="false">
        <text:list-item>
          <text:p text:style-name="List_20_1_Content_First"> .Masuk ke aplikasi Simral. Login sebagai admin anggaran.</text:p>
        </text:list-item>
        <text:list-item>
          <text:p text:style-name="List_20_1_Content"> Pilih modul <text:span text:style-name="Strong_20_Emphasis">RKA/RAPBD &gt; RKA &gt; RKA SKPD &gt; Belanja Tdk Langsung, </text:span>maka akan tampil List Rincian Anggaran Belanja Tidak Langsung SKPD. Tampilan aplikasinya sebagai berikut ini :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ganggaran:rka_rapbd:rka_belanja_tidak_langsung_skpd</dc:title>
  </office:meta>
</office:document-meta>
</file>