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b3f3fc272664dc3ec839128bdc7b263.jpg"/>
  <manifest:file-entry manifest:media-type="image/png" manifest:full-path="Pictures/0a150d64611ce1c35f5b2733b98b3659.png"/>
  <manifest:file-entry manifest:media-type="image/jpeg" manifest:full-path="Pictures/2b663549d0893c54c1e61e64ad8fcae1.jpg"/>
  <manifest:file-entry manifest:media-type="image/jpeg" manifest:full-path="Pictures/58299d00d3cdede069887a08fd8e142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rka_belanja_tidak_langsung_ppkd"/><text:bookmark-start text:name="__RefHeading___prosedur_operasional_rka_belanja_tidak_langsung_ppkd_1"/><text:bookmark-start text:name="prosedur_operasional_rka_belanja_tidak_langsung_ppkd"/>Prosedur Operasional RKA Belanja Tidak Langsung PPKD<text:bookmark-end text:name="__RefHeading___prosedur_operasional_rka_belanja_tidak_langsung_ppkd_1"/><text:bookmark-end text:name="prosedur_operasional_rka_belanja_tidak_langsung_ppk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RKA Belanja Tidak Langsung PPKD adalah untuk menyusun rencana kebutuhan belanja tidak langsung Pejabat Pengelola Keuangan Daerah dalam tahun anggaran yang direncanak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>
            <text:p text:style-name="tablealignleft">Melakukan input data untuk menyusun rencana kebutuhan belanja tidak langsung PPK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nyusunan RKA Belanja Tidak Langsung PPKD adalah sebagai berikut :</text:p>
      <text:list text:style-name="List_20_1" text:continue-numbering="false">
        <text:list-item>
          <text:p text:style-name="LastListParagraph_List_20_1_Content_First"> Dokumen RKA belanja tidak langsung PPKD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RKA Penerimaan PPKD :</text:p>
      <text:list text:style-name="List_20_1" text:continue-numbering="false">
        <text:list-item>
          <text:p text:style-name="List_20_1_Content_First"> Masuk ke aplikasi Simral. Login sebagai admin anggaran.</text:p>
        </text:list-item>
        <text:list-item>
          <text:p text:style-name="List_20_1_Content"> Pilih modul <text:span text:style-name="Strong_20_Emphasis">RKA/RAPBD &gt; RKA &gt; RKA PPKD &gt; Belanja Tdk Langsung</text:span>, maka akan tampil List Rincian Anggaran Belanja Tidak Langsung PPKD. Tampilannya seprti berikut ini :<draw:frame draw:style-name="media" draw:name="rka_list_rincian_belanja_tdk_langsung_ppkd.jpg Legend" text:anchor-type="as-char" draw:z-index="0" svg:width="50.8cm" style:rel-width="100%"><draw:text-box><text:p text:style-name="legendcenter"><draw:frame draw:style-name="media" draw:name="rka_list_rincian_belanja_tdk_langsung_ppkd.jpg" text:anchor-type="as-char" draw:z-index="0" svg:width="50.8cm" style:rel-width="100%" svg:height="28.575cm" style:rel-height="scale"><draw:image xlink:href="Pictures/cb3f3fc272664dc3ec839128bdc7b263.jpg" xlink:type="simple" xlink:show="embed" xlink:actuate="onLoad"/></draw:frame>rka_list_rincian_belanja_tdk_langsung_ppkd.jpg</text:p></draw:text-box></draw:frame></text:p>
        </text:list-item>
        <text:list-item>
          <text:p text:style-name="List_20_1_Content"> Untuk menambahkan Rincian anggaran belanja tidak langsung PPKD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atas. Kemudian akan tampil form isian untuk menambah rincian anggaran belanja tidak langsung PPKD. Tampilannya seperti berikut ini :<draw:frame draw:style-name="media" draw:name="rka_input_belanja_tdk_langsung_ppkd.jpg Legend" text:anchor-type="as-char" draw:z-index="0" svg:width="41.91cm" style:rel-width="100%"><draw:text-box><text:p text:style-name="legendcenter"><draw:frame draw:style-name="media" draw:name="rka_input_belanja_tdk_langsung_ppkd.jpg" text:anchor-type="as-char" draw:z-index="2" svg:width="41.91cm" style:rel-width="100%" svg:height="23.838958333333cm" style:rel-height="scale"><draw:image xlink:href="Pictures/2b663549d0893c54c1e61e64ad8fcae1.jpg" xlink:type="simple" xlink:show="embed" xlink:actuate="onLoad"/></draw:frame>rka_input_belanja_tdk_langsung_ppkd.jpg</text:p></draw:text-box></draw:frame></text:p>
        </text:list-item>
        <text:list-item>
          <text:p text:style-name="List_20_1_Content"> Pilihan <text:span text:style-name="Strong_20_Emphasis">Rek Jenis</text:span>  dipilih dengan kode rekening jenis untuk memfilter pilihan kode rekening obyek dibawahnya;</text:p>
        </text:list-item>
        <text:list-item>
          <text:p text:style-name="List_20_1_Content"> Pilihan <text:span text:style-name="Strong_20_Emphasis">Rek Obyek</text:span>  dipilih dengan kode rekening obyek untuk memfilter list pilihan kode rekening rincian obyek di bawahnya;</text:p>
        </text:list-item>
        <text:list-item>
          <text:p text:style-name="List_20_1_Content"> Kolom <text:span text:style-name="Strong_20_Emphasis">Volume</text:span>  diisi dengan jumlah satuan dapat berupa jumlah orang / pegawai;</text:p>
        </text:list-item>
        <text:list-item>
          <text:p text:style-name="List_20_1_Content"> Kolom <text:span text:style-name="Strong_20_Emphasis">Satuan</text:span>  diisi dengan satuan hitung dari target rincian obyek yang direncanakan;</text:p>
        </text:list-item>
        <text:list-item>
          <text:p text:style-name="List_20_1_Content"> Kolom <text:span text:style-name="Strong_20_Emphasis">Harga</text:span>  diisi dengan harga satuan;</text:p>
        </text:list-item>
        <text:list-item>
          <text:p text:style-name="List_20_1_Content"> Kolom <text:span text:style-name="Strong_20_Emphasis">Jumlah</text:span>  terisi otomatis dengan jumlah perkalian antara volume dengan jumlah harga;</text:p>
        </text:list-item>
        <text:list-item>
          <text:p text:style-name="List_20_1_Content"> Pastikan semua isian data benar, kemudian tekan tombol penyimpanan data <draw:frame draw:style-name="media" draw:name="3" text:anchor-type="as-char" draw:z-index="3" svg:width="0.66145833333333cm" svg:height="0.555625cm"><draw:image xlink:href="Pictures/0a150d64611ce1c35f5b2733b98b3659.png" xlink:type="simple" xlink:show="embed" xlink:actuate="onLoad"/></draw:frame>untuk menyimpan data - data yang telah diisikan.</text:p>
        </text:list-item>
        <text:list-item>
          <text:p text:style-name="List_20_1_Content"> Untuk menambahkan Rincian Sub Mata Anggaran, klik link kode rekening rincian obyek pada halaman Input Rincian Anggaran Belanja Tidak Langsung. Tampilannya seperti berikut ini :</text:p>
        </text:list-item>
        <text:list-item>
          <text:p text:style-name="List_20_1_Content"> <draw:frame draw:style-name="media" draw:name="4" text:anchor-type="as-char" draw:z-index="4" svg:width="41.936458333333cm" style:rel-width="100%" svg:height="24.13cm" style:rel-height="scale"><draw:image xlink:href="Pictures/58299d00d3cdede069887a08fd8e142d.jpg" xlink:type="simple" xlink:show="embed" xlink:actuate="onLoad"/></draw:frame></text:p>
        </text:list-item>
        <text:list-item>
          <text:p text:style-name="List_20_1_Content"> Rek Jenis, Rek Obyek, dan Rek Rincian Obyek terisi secara otomatis dan harus dipilih dari formulir Input Rincian Anggaran Belanja Tidak Langsung PPKD (Form RKA - PPKD 2.1) sebelumnya;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rka_belanja_tidak_langsung_ppkd</dc:title>
  </office:meta>
</office:document-meta>
</file>