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0202536eff5a137793e496140d796f.jpg"/>
  <manifest:file-entry manifest:media-type="image/png" manifest:full-path="Pictures/0a150d64611ce1c35f5b2733b98b3659.png"/>
  <manifest:file-entry manifest:media-type="image/jpeg" manifest:full-path="Pictures/94f193611c4b30d6c92775536467629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nganggaran:rka_rapbd:rka_belanja_langsung_skpd"/><text:bookmark-start text:name="__RefHeading___prosedur_operasional_rka_belanja_langsung_skpd_1"/><text:bookmark-start text:name="prosedur_operasional_rka_belanja_langsung_skpd"/>Prosedur Operasional RKA Belanja Langsung SKPD<text:bookmark-end text:name="__RefHeading___prosedur_operasional_rka_belanja_langsung_skpd_1"/><text:bookmark-end text:name="prosedur_operasional_rka_belanja_langsung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KA Belanja Langsung SKPD digunakan untuk merencanakan Belanja Langsung dari setiap kegiatan yang diprogramkan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Satuan Kerja Perangkat Daerah ( SKPD )</text:p>
          </table:table-cell>
          <table:table-cell office:value-type="string" table:style-name="tablecell">
            <text:p text:style-name="tablealignleft">Melakukan input data RKA Belanja Langsung 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RKA Belanja Langsung SKPD :</text:p>
      <text:list text:style-name="List_20_1" text:continue-numbering="false">
        <text:list-item>
          <text:p text:style-name="List_20_1_Content_First"> Masuk ke aplikasi Simral. Login sebagai admin anggaran;</text:p>
        </text:list-item>
        <text:list-item>
          <text:p text:style-name="List_20_1_Content"> Pilih modul <text:span text:style-name="Strong_20_Emphasis">RKA/RAPBD &gt; RKA &gt; RKA SKPD &gt; Belanja Langsung</text:span>, maka akan tampil List Rincian Anggaran Belanja Langsung SKPD. Tampilan aplikasi sebagai berikut ini :</text:p>
        </text:list-item>
        <text:list-item>
          <text:p text:style-name="List_20_1_Content"> <draw:frame draw:style-name="media" draw:name="rka_list_rincian_anggaran_belanja_langsung_skpd.jpg Legend" text:anchor-type="as-char" draw:z-index="0" svg:width="50.8cm" style:rel-width="100%"><draw:text-box><text:p text:style-name="legendcenter"><draw:frame draw:style-name="media" draw:name="rka_list_rincian_anggaran_belanja_langsung_skpd.jpg" text:anchor-type="as-char" draw:z-index="0" svg:width="50.8cm" style:rel-width="100%" svg:height="28.575cm" style:rel-height="scale"><draw:image xlink:href="Pictures/410202536eff5a137793e496140d796f.jpg" xlink:type="simple" xlink:show="embed" xlink:actuate="onLoad"/></draw:frame>rka_list_rincian_anggaran_belanja_langsung_skpd.jpg</text:p></draw:text-box></draw:frame></text:p>
        </text:list-item>
        <text:list-item>
          <text:p text:style-name="List_20_1_Content"> Untuk menambahkan Rincian anggaran belanja langsung SKPD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. Kemudian klik INPUT KEGIATAN BARU dan akan tampil form isian untuk tambah rincian anggaran belanja langsung SKPD. Tampilan aplikasinya sebagai berikut :</text:p>
        </text:list-item>
        <text:list-item>
          <text:p text:style-name="List_20_1_Content_Last"> <draw:frame draw:style-name="media" draw:name="rka_input_rincian_anggaran_belanja_langsung.jpg Legend" text:anchor-type="as-char" draw:z-index="0" svg:width="43.735625cm" style:rel-width="100%"><draw:text-box><text:p text:style-name="legendcenter"><draw:frame draw:style-name="media" draw:name="rka_input_rincian_anggaran_belanja_langsung.jpg" text:anchor-type="as-char" draw:z-index="2" svg:width="43.735625cm" style:rel-width="100%" svg:height="25.902708333333cm" style:rel-height="scale"><draw:image xlink:href="Pictures/94f193611c4b30d6c92775536467629c.jpg" xlink:type="simple" xlink:show="embed" xlink:actuate="onLoad"/></draw:frame>rka_input_rincian_anggaran_belanja_langsung.jpg</text:p></draw:text-box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nganggaran:rka_rapbd:rka_belanja_langsung_skpd</dc:title>
  </office:meta>
</office:document-meta>
</file>