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39f1b866ecae2ec101d1db9c0ddc20.png"/>
  <manifest:file-entry manifest:media-type="image/png" manifest:full-path="Pictures/0a150d64611ce1c35f5b2733b98b3659.png"/>
  <manifest:file-entry manifest:media-type="image/png" manifest:full-path="Pictures/fb3747e53a7f2d648c04395879793c7f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apbd_pinjaman_daerah"/><text:bookmark-start text:name="__RefHeading___prosedur_operasional_rapbd_pinjaman_daerah_1"/><text:bookmark-start text:name="prosedur_operasional_rapbd_pinjaman_daerah"/>Prosedur Operasional RAPBD Pinjaman Daerah<text:bookmark-end text:name="__RefHeading___prosedur_operasional_rapbd_pinjaman_daerah_1"/><text:bookmark-end text:name="prosedur_operasional_rapbd_pinjaman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formulir RAPBD Pinjaman Daerah :</text:p>
      <text:list text:style-name="List_20_1" text:continue-numbering="false">
        <text:list-item>
          <text:p text:style-name="List_20_1_Content_First"> Masuk ke Aplikasi Simral. Login sebagai Admin Anggaran ;</text:p>
        </text:list-item>
        <text:list-item>
          <text:p text:style-name="List_20_1_Content"> Pilih <text:span text:style-name="Strong_20_Emphasis">RKA/RAPBD &gt; Menu RAPBD </text:span>, maka akan tampil List RAPBD Pinjaman Daerah. Tampilan Aplikasi sebagai berikut:</text:p>
        </text:list-item>
        <text:list-item>
          <text:p text:style-name="List_20_1_Content"> <draw:frame draw:style-name="media" draw:name="0" text:anchor-type="as-char" draw:z-index="0" svg:width="35.771666666667cm" style:rel-width="100%" svg:height="10.16cm" style:rel-height="scale"><draw:image xlink:href="Pictures/3639f1b866ecae2ec101d1db9c0ddc20.png" xlink:type="simple" xlink:show="embed" xlink:actuate="onLoad"/></draw:frame></text:p>
        </text:list-item>
        <text:list-item>
          <text:p text:style-name="List_20_1_Content"> Untuk menambahkan data pinjaman daerah klik tombol <draw:frame draw:style-name="media" draw:name="1" text:anchor-type="as-char" draw:z-index="1" svg:width="0.74083333333333cm" svg:height="0.74083333333333cm"><draw:image xlink:href="Pictures/0a150d64611ce1c35f5b2733b98b3659.png" xlink:type="simple" xlink:show="embed" xlink:actuate="onLoad"/></draw:frame>, terlihat gambar sebagai berikut :</text:p>
        </text:list-item>
        <text:list-item>
          <text:p text:style-name="List_20_1_Content"> <draw:frame draw:style-name="media" draw:name="2" text:anchor-type="as-char" draw:z-index="2" svg:width="35.480625cm" style:rel-width="100%" svg:height="16.03375cm" style:rel-height="scale"><draw:image xlink:href="Pictures/fb3747e53a7f2d648c04395879793c7f.png" xlink:type="simple" xlink:show="embed" xlink:actuate="onLoad"/></draw:frame></text:p>
        </text:list-item>
        <text:list-item>
          <text:p text:style-name="List_20_1_Content"> Isikan no urut</text:p>
        </text:list-item>
        <text:list-item>
          <text:p text:style-name="List_20_1_Content"> Isikan asal Sumber Pinjaman, Dasar Hukum peminjaman</text:p>
        </text:list-item>
        <text:list-item>
          <text:p text:style-name="List_20_1_Content"> Isikan tanggal perjanjian peminjaman, jumlah pinjaman, jangka waktu peminjaman</text:p>
        </text:list-item>
        <text:list-item>
          <text:p text:style-name="List_20_1_Content"> Isikan bunga pinjaman dan tujuan pemggunaan pinjaman</text:p>
        </text:list-item>
        <text:list-item>
          <text:p text:style-name="List_20_1_Content"> Isikan jumlah Pokok Pinjaman dan jumlah nominal bunga pinjaman pada Tabel Data Jumlah Pembayaran Tahun Ini</text:p>
        </text:list-item>
        <text:list-item>
          <text:p text:style-name="List_20_1_Content"> Isikan sisa Pokok Pinjaman dan sisa bunga pinjaman pada Tabel Data Jumlah Sisa Pembayaran</text:p>
        </text:list-item>
        <text:list-item>
          <text:p text:style-name="List_20_1_Content_Last"> Kilk tombol <draw:frame draw:style-name="media" draw:name="3" text:anchor-type="as-char" draw:z-index="3" svg:width="0.68791666666667cm" svg:height="0.74083333333333cm"><draw:image xlink:href="Pictures/bdc69509e8ea0962eff4361c6eb0f5f1.png" xlink:type="simple" xlink:show="embed" xlink:actuate="onLoad"/></draw:frame>untuk menyimp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apbd_pinjaman_daerah</dc:title>
  </office:meta>
</office:document-meta>
</file>