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fa654dc4cc770f22319b3fb79716938.jpg"/>
  <manifest:file-entry manifest:media-type="image/png" manifest:full-path="Pictures/0a150d64611ce1c35f5b2733b98b3659.png"/>
  <manifest:file-entry manifest:media-type="image/jpeg" manifest:full-path="Pictures/333b8cb3c80eec2c24ccff1782a67bab.jpg"/>
  <manifest:file-entry manifest:media-type="image/png" manifest:full-path="Pictures/dab1bffac020cb2f084098ff69911ab1.pn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rapbd_penambahan_pengurangan_aset_daerah"/><text:bookmark-start text:name="__RefHeading___prosedur_operasional_penambahan_dan_pengurangan_aset_daerah_1"/><text:bookmark-start text:name="prosedur_operasional_penambahan_dan_pengurangan_aset_daerah"/>Prosedur Operasional Penambahan dan Pengurangan Aset Daerah<text:bookmark-end text:name="__RefHeading___prosedur_operasional_penambahan_dan_pengurangan_aset_daerah_1"/><text:bookmark-end text:name="prosedur_operasional_penambahan_dan_pengurangan_aset_daerah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formulir RAPBD Penambahan dan Pengurangan Aset Daerah :</text:p>
      <text:list text:style-name="List_20_1" text:continue-numbering="false">
        <text:list-item>
          <text:p text:style-name="List_20_1_Content_First"> Masuk ke Aplikasi Simral. Login sebagai Admin Anggaran ;</text:p>
        </text:list-item>
        <text:list-item>
          <text:p text:style-name="List_20_1_Content"> Pilih <text:span text:style-name="Strong_20_Emphasis">RKA/RAPBD &gt; Menu RAPBD </text:span>, maka akan tampil List RAPBD Perkiraan Penambahan dan Pengurangan Aset Daerah. Tampilan Aplikasi sebagai berikut:</text:p>
        </text:list-item>
        <text:list-item>
          <text:p text:style-name="List_20_1_Content"> <draw:frame draw:style-name="media" draw:name="penambahan_aset_daerah.jpg Legend" text:anchor-type="as-char" draw:z-index="0" svg:width="29.897916666667cm" style:rel-width="100%"><draw:text-box><text:p text:style-name="legendcenter"><draw:frame draw:style-name="media" draw:name="penambahan_aset_daerah.jpg" text:anchor-type="as-char" draw:z-index="0" svg:width="29.897916666667cm" style:rel-width="100%" svg:height="10.583333333333cm" style:rel-height="scale"><draw:image xlink:href="Pictures/3fa654dc4cc770f22319b3fb79716938.jpg" xlink:type="simple" xlink:show="embed" xlink:actuate="onLoad"/></draw:frame>penambahan_aset_daerah.jpg</text:p></draw:text-box></draw:frame></text:p>
        </text:list-item>
        <text:list-item>
          <text:p text:style-name="List_20_1_Content"> Untuk menambahkan data List RAPBD Penambahan dan Pengurangan Aset Daerah, klik tombol <draw:frame draw:style-name="media" draw:name="1" text:anchor-type="as-char" draw:z-index="1" svg:width="0.52916666666667cm" svg:height="0.44979166666667cm"><draw:image xlink:href="Pictures/0a150d64611ce1c35f5b2733b98b3659.png" xlink:type="simple" xlink:show="embed" xlink:actuate="onLoad"/></draw:frame>pada toolbar di atas, maka akan ditampilkan form isian untuk menambah data List RAPBD Penambahan dan Pengurangan Aset Daerah sebagai berikut :​​</text:p>
        </text:list-item>
        <text:list-item>
          <text:p text:style-name="List_20_1_Content"> <draw:frame draw:style-name="media" draw:name="input_penambahan_aset.jpg Legend" text:anchor-type="as-char" draw:z-index="0" svg:width="36497.154166667cm" style:rel-width="100%"><draw:text-box><text:p text:style-name="legendcenter"><draw:frame draw:style-name="media" draw:name="input_penambahan_aset.jpg" text:anchor-type="as-char" draw:z-index="2" svg:width="36497.154166667cm" style:rel-width="100%" svg:height="10593.308125cm" style:rel-height="scale"><draw:image xlink:href="Pictures/333b8cb3c80eec2c24ccff1782a67bab.jpg" xlink:type="simple" xlink:show="embed" xlink:actuate="onLoad"/></draw:frame>input_penambahan_aset.jpg</text:p></draw:text-box></draw:frame></text:p>
        </text:list-item>
        <text:list-item>
          <text:p text:style-name="List_20_1_Content"> Lakukan <draw:frame draw:style-name="media" draw:name="3" text:anchor-type="as-char" draw:z-index="3" svg:width="0.635cm" svg:height="0.66145833333333cm"><draw:image xlink:href="Pictures/dab1bffac020cb2f084098ff69911ab1.png" xlink:type="simple" xlink:show="embed" xlink:actuate="onLoad"/></draw:frame>pada kolom Jenis Aset Daerah</text:p>
        </text:list-item>
        <text:list-item>
          <text:p text:style-name="List_20_1_Content"> Isikan Saldo Akhir Tahun berjalan, Perkiraan Penambahan dan Perkiraan Pengurangan tahun berikutnya</text:p>
        </text:list-item>
        <text:list-item>
          <text:p text:style-name="List_20_1_Content_Last"> Klik tombol <draw:frame draw:style-name="media" draw:name="4" text:anchor-type="as-char" draw:z-index="4" svg:width="0.76729166666667cm" svg:height="0.635cm"><draw:image xlink:href="Pictures/bdc69509e8ea0962eff4361c6eb0f5f1.png" xlink:type="simple" xlink:show="embed" xlink:actuate="onLoad"/></draw:frame>untuk menyimpan data baru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rapbd_penambahan_pengurangan_aset_daerah</dc:title>
  </office:meta>
</office:document-meta>
</file>