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24086e68d94050a18d40b020e57bef.png"/>
  <manifest:file-entry manifest:media-type="image/png" manifest:full-path="Pictures/0a150d64611ce1c35f5b2733b98b3659.png"/>
  <manifest:file-entry manifest:media-type="image/png" manifest:full-path="Pictures/dd6cf05561cdb41e4a5de6903f181c5f.png"/>
  <manifest:file-entry manifest:media-type="image/png" manifest:full-path="Pictures/4febe76a0c6b5f6997c615a0f45ee1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apbd_kegiatan_lanjutan"/><text:bookmark-start text:name="__RefHeading___prosedur_operasional_rapbd_kegiatan_lanjutan_1"/><text:bookmark-start text:name="prosedur_operasional_rapbd_kegiatan_lanjutan"/>Prosedur Operasional RAPBD Kegiatan Lanjutan<text:bookmark-end text:name="__RefHeading___prosedur_operasional_rapbd_kegiatan_lanjutan_1"/><text:bookmark-end text:name="prosedur_operasional_rapbd_kegiatan_lanju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APBD Kegiatan Lanjutan adalah proses input anggaran untuk kegiatan yang tidak selesai pada tahun sebelumnya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>
            <text:p text:style-name="tablealignleft">melakukan input data kegiatan lanjutan suatu SKPD pada awal tahun anggar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Sudah tersedia data anggaran dan realisasi tahun n - 2, tahun n-1 dan data anggaran kegiatan tahun ini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formulir RAPBD Kegiatan Lanjutan :</text:p>
      <text:list text:style-name="List_20_1" text:continue-numbering="false">
        <text:list-item>
          <text:p text:style-name="List_20_1_Content_First"> Masuk ke Aplikasi Simral. Login sebagai Admin Anggaran ;</text:p>
        </text:list-item>
        <text:list-item>
          <text:p text:style-name="List_20_1_Content_Last"> Pilih <text:span text:style-name="Strong_20_Emphasis">RKA/RAPBD &gt; Menu RAPBD &gt; Rekap Kegiatan Lanjutan </text:span>, maka akan tampil List RAPBD Kegiatan Lanjutan sebagai berikut :</text:p>
        </text:list-item>
      </text:list>
      <text:list text:style-name="List_20_1" text:continue-numbering="false">
        <text:list-item>
          <text:p text:style-name="List_20_1_Content_First"> <draw:frame draw:style-name="media" draw:name="0" text:anchor-type="as-char" draw:z-index="0" svg:width="35.930416666667cm" style:rel-width="100%" svg:height="10.371666666667cm" style:rel-height="scale"><draw:image xlink:href="Pictures/ca24086e68d94050a18d40b020e57bef.png" xlink:type="simple" xlink:show="embed" xlink:actuate="onLoad"/></draw:frame></text:p>
        </text:list-item>
        <text:list-item>
          <text:p text:style-name="List_20_1_Content"> Untuk menambahkan data Kegiatan Lanjutan tekan tombol <draw:frame draw:style-name="media" draw:name="1" text:anchor-type="as-char" draw:z-index="1" svg:width="0.84666666666667cm" svg:height="0.74083333333333cm"><draw:image xlink:href="Pictures/0a150d64611ce1c35f5b2733b98b3659.png" xlink:type="simple" xlink:show="embed" xlink:actuate="onLoad"/></draw:frame>akan tampil halaman Input RAPBD Kegiatan lanjutan sebagai berikut :</text:p>
        </text:list-item>
        <text:list-item>
          <text:p text:style-name="List_20_1_Content"> <draw:frame draw:style-name="media" draw:name="2" text:anchor-type="as-char" draw:z-index="2" svg:width="35.983333333333cm" style:rel-width="100%" svg:height="11.535833333333cm" style:rel-height="scale"><draw:image xlink:href="Pictures/dd6cf05561cdb41e4a5de6903f181c5f.png" xlink:type="simple" xlink:show="embed" xlink:actuate="onLoad"/></draw:frame></text:p>
        </text:list-item>
        <text:list-item>
          <text:p text:style-name="List_20_1_Content"> <draw:frame draw:style-name="media" draw:name="3" text:anchor-type="as-char" draw:z-index="3" svg:width="35.507083333333cm" style:rel-width="100%" svg:height="6.8527083333333cm" style:rel-height="scale"><draw:image xlink:href="Pictures/4febe76a0c6b5f6997c615a0f45ee173.png" xlink:type="simple" xlink:show="embed" xlink:actuate="onLoad"/></draw:frame></text:p>
        </text:list-item>
        <text:list-item>
          <text:p text:style-name="List_20_1_Content_Last"> Isikan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apbd_kegiatan_lanjutan</dc:title>
  </office:meta>
</office:document-meta>
</file>