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978128b8397c50140c49574d8a15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apbd_jumlah_pegawai"/><text:bookmark-start text:name="__RefHeading___prosedur_operasional_rapbd_jumlah_pegawai_1"/><text:bookmark-start text:name="prosedur_operasional_rapbd_jumlah_pegawai"/>Prosedur Operasional RAPBD Jumlah Pegawai<text:bookmark-end text:name="__RefHeading___prosedur_operasional_rapbd_jumlah_pegawai_1"/><text:bookmark-end text:name="prosedur_operasional_rapbd_jumlah_pegawa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APBD Jumlah Pegawai untuk input data jumlah pegawai sesuai dengan pangkat/jabat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dminstrasi</text:p>
          </table:table-cell>
          <table:table-cell office:value-type="string" table:style-name="tablecell">
            <text:p text:style-name="tablealignleft">melakukan input data jumlah pegawai pada suatu O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Sudah tersedia data jumlah pegawai beserta pangkat/jabatannya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formulir RAPBD Jumlah Pegawai :</text:p>
      <text:list text:style-name="List_20_1" text:continue-numbering="false">
        <text:list-item>
          <text:p text:style-name="List_20_1_Content_First"> Masuk ke Aplikasi Simral. Login sebagai Admin Anggaran ;</text:p>
        </text:list-item>
        <text:list-item>
          <text:p text:style-name="List_20_1_Content"> Pilih <text:span text:style-name="Strong_20_Emphasis">RKA/RAPBD &gt; Menu RAPBD </text:span>, maka akan tampil List RAPBD Jumlah Pegawai. Tampilan Aplikasi sebagai berikut:</text:p>
        </text:list-item>
        <text:list-item>
          <text:p text:style-name="List_20_1_Content_Last"> <draw:frame draw:style-name="media" draw:name="0" text:anchor-type="as-char" draw:z-index="0" svg:width="35.480625cm" style:rel-width="100%" svg:height="16.1925cm" style:rel-height="scale"><draw:image xlink:href="Pictures/17978128b8397c50140c49574d8a15b2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apbd_jumlah_pegawai</dc:title>
  </office:meta>
</office:document-meta>
</file>