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dana_cadangan_daerah"/><text:bookmark-start text:name="__RefHeading___prosedur_operasional_rapbd_dana_cadangan_daerah_1"/><text:bookmark-start text:name="prosedur_operasional_rapbd_dana_cadangan_daerah"/>Prosedur Operasional RAPBD Dana Cadangan Daerah<text:bookmark-end text:name="__RefHeading___prosedur_operasional_rapbd_dana_cadangan_daerah_1"/><text:bookmark-end text:name="prosedur_operasional_rapbd_dana_cadangan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3" text:outline-level="3"><text:bookmark-start text:name="__RefHeading___NoTitle_7"/><text:bookmark-start text:name="section1"/><text:bookmark-end text:name="__RefHeading___NoTitle_7"/><text:bookmark-end text:name="section1"/></text:h>
      <text:h text:style-name="Heading_20_3" text:outline-level="3"><text:bookmark-start text:name="__RefHeading___NoTitle_8"/><text:bookmark-start text:name="section2"/><text:bookmark-end text:name="__RefHeading___NoTitle_8"/><text:bookmark-end text:name="section2"/></text:h>
      <text:h text:style-name="Heading_20_3" text:outline-level="3"><text:bookmark-start text:name="__RefHeading___NoTitle_9"/><text:bookmark-start text:name="section3"/><text:bookmark-end text:name="__RefHeading___NoTitle_9"/><text:bookmark-end text:name="sec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dana_cadangan_daerah</dc:title>
  </office:meta>
</office:document-meta>
</file>