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a0f1aafad1cd6760572669ba8e6aa0.png"/>
  <manifest:file-entry manifest:media-type="image/png" manifest:full-path="Pictures/0a150d64611ce1c35f5b2733b98b3659.png"/>
  <manifest:file-entry manifest:media-type="image/png" manifest:full-path="Pictures/6db4c1e81426d080b69b98a9665a63b4.png"/>
  <manifest:file-entry manifest:media-type="image/png" manifest:full-path="Pictures/297caa3b2acc6552b0180cb019935f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apbd_daftar_penerima_hibah_bansos"/><text:bookmark-start text:name="__RefHeading___prosedur_operasional_rapbd_daftar_penerima_hibah_bansos_1"/><text:bookmark-start text:name="prosedur_operasional_rapbd_daftar_penerima_hibah_bansos"/>Prosedur Operasional RAPBD Daftar Penerima Hibah/Bansos<text:bookmark-end text:name="__RefHeading___prosedur_operasional_rapbd_daftar_penerima_hibah_bansos_1"/><text:bookmark-end text:name="prosedur_operasional_rapbd_daftar_penerima_hibah_banso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ntuk melakukan input daftar penerima bantuan hibah/bansos, baik untuk pemerintah pusat, pemerintah daerah lain, badan usaha milik daerah/negara, badan, lembaga, dan organisasi kemasyarakatan yang berbadan hukum Indonesi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akukan input penerima bantuan hibah/bansos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Telah disepakati jumlah pagu usulan penerima bansos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formulir RAPBD Daftar Penerima Hibah / Bansos :</text:p>
      <text:list text:style-name="List_20_1" text:continue-numbering="false">
        <text:list-item>
          <text:p text:style-name="List_20_1_Content_First"> Masuk ke Aplikasi Simral. Login sebagai Admin Anggaran ;</text:p>
        </text:list-item>
        <text:list-item>
          <text:p text:style-name="List_20_1_Content"> Pilih <text:span text:style-name="Strong_20_Emphasis">RKA/RAPBD &gt; Hibah Bansos &gt; Penerima bansos </text:span></text:p>
        </text:list-item>
        <text:list-item>
          <text:p text:style-name="List_20_1_Content"> Pilih Tahun RAPBD</text:p>
        </text:list-item>
        <text:list-item>
          <text:p text:style-name="List_20_1_Content"> Pilih Rekening Jenis</text:p>
        </text:list-item>
        <text:list-item>
          <text:p text:style-name="List_20_1_Content"> Pilih Rekening Obyek</text:p>
        </text:list-item>
        <text:list-item>
          <text:p text:style-name="List_20_1_Content"> Pilih Rekening Rincian Obyek, maka akan tampil List RAPBD Daftar Penerima Hibah / bansos sebagai berikut :</text:p>
        </text:list-item>
        <text:list-item>
          <text:p text:style-name="List_20_1_Content"> <draw:frame draw:style-name="media" draw:name="0" text:anchor-type="as-char" draw:z-index="0" svg:width="35.930416666667cm" style:rel-width="100%" svg:height="15.134166666667cm" style:rel-height="scale"><draw:image xlink:href="Pictures/3ea0f1aafad1cd6760572669ba8e6aa0.png" xlink:type="simple" xlink:show="embed" xlink:actuate="onLoad"/></draw:frame></text:p>
        </text:list-item>
        <text:list-item>
          <text:p text:style-name="List_20_1_Content"> Untuk menambahkan data penerimaan Hibah/Bansos, klik <draw:frame draw:style-name="media" draw:name="1" text:anchor-type="as-char" draw:z-index="1" svg:width="0.68791666666667cm" svg:height="0.60854166666667cm"><draw:image xlink:href="Pictures/0a150d64611ce1c35f5b2733b98b3659.png" xlink:type="simple" xlink:show="embed" xlink:actuate="onLoad"/></draw:frame>akan tampak gambar sebagai berikut :</text:p>
        </text:list-item>
        <text:list-item>
          <text:p text:style-name="List_20_1_Content"> <draw:frame draw:style-name="media" draw:name="2" text:anchor-type="as-char" draw:z-index="2" svg:width="35.956875cm" style:rel-width="100%" svg:height="12.594166666667cm" style:rel-height="scale"><draw:image xlink:href="Pictures/6db4c1e81426d080b69b98a9665a63b4.png" xlink:type="simple" xlink:show="embed" xlink:actuate="onLoad"/></draw:frame></text:p>
        </text:list-item>
        <text:list-item>
          <text:p text:style-name="List_20_1_Content"> Isikan Nama Penerima Bantuan</text:p>
        </text:list-item>
        <text:list-item>
          <text:p text:style-name="List_20_1_Content"> Isikan Jumlah Hibah / Bansos</text:p>
        </text:list-item>
        <text:list-item>
          <text:p text:style-name="List_20_1_Content"> Isikan Alamat penerima Hibah / Bansos</text:p>
        </text:list-item>
        <text:list-item>
          <text:p text:style-name="List_20_1_Content_Last"> Pastikan data terisi dengan benar, tekan tombol <draw:frame draw:style-name="media" draw:name="3" text:anchor-type="as-char" draw:z-index="3" svg:width="0.9525cm" svg:height="0.79375cm"><draw:image xlink:href="Pictures/297caa3b2acc6552b0180cb019935ff2.png" xlink:type="simple" xlink:show="embed" xlink:actuate="onLoad"/></draw:frame>untuk menyimpan data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apbd_daftar_penerima_hibah_bansos</dc:title>
  </office:meta>
</office:document-meta>
</file>