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fa6755da97e26d5139f2d30b0c5bd1.png"/>
  <manifest:file-entry manifest:media-type="image/png" manifest:full-path="Pictures/0a150d64611ce1c35f5b2733b98b3659.png"/>
  <manifest:file-entry manifest:media-type="image/png" manifest:full-path="Pictures/77a9f904248b29bed617717dbba5e470.png"/>
  <manifest:file-entry manifest:media-type="image/png" manifest:full-path="Pictures/297caa3b2acc6552b0180cb019935f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rka_rapbd:prioritas_kegiatan_pembangunan_provinsi"/><text:bookmark-start text:name="__RefHeading___prosedur_operasional_prioritas_kegiatan_pembangunan_provinsi_1"/><text:bookmark-start text:name="prosedur_operasional_prioritas_kegiatan_pembangunan_provinsi"/>Prosedur Operasional Prioritas Kegiatan Pembangunan Provinsi<text:bookmark-end text:name="__RefHeading___prosedur_operasional_prioritas_kegiatan_pembangunan_provinsi_1"/><text:bookmark-end text:name="prosedur_operasional_prioritas_kegiatan_pembangunan_provinsi"/></text:h>
      <text:h text:style-name="Heading_20_3" text:outline-level="3"><text:bookmark-start text:name="__RefHeading___fungsi_2"/><text:bookmark-start text:name="fungsi"/>Fungsi<text:bookmark-end text:name="__RefHeading___fungsi_2"/><text:bookmark-end text:name="fungsi"/></text:h>
      <text:p text:style-name="Text_20_body">Prioritas Kegiatan Pembangunan Provinsi adalah fungsi input kegiatan pembangunan pemerintah yang dilaksanakan secara bertahap untuk mencapai sasaran RPJMD</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mor</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Admin Anggaran</text:p>
          </table:table-cell>
          <table:table-cell office:value-type="string" table:style-name="tablecell">
            <text:p text:style-name="tablealignleft">melakukan input kegiatan pembangunan provin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untuk proses input Prioritas Kegiatan Pembangunan Provinsi :</text:p>
      <text:list text:style-name="List_20_1" text:continue-numbering="false">
        <text:list-item>
          <text:p text:style-name="List_20_1_Content_First"> Masuk ke aplikasi Simral. Login sebagai admin anggaran</text:p>
        </text:list-item>
        <text:list-item>
          <text:p text:style-name="List_20_1_Content"> Pilih modul <text:span text:style-name="Strong_20_Emphasis">RKA/RAPBD &gt; Prioritas Nasional &gt; Prioritas Kegiatan &gt; Provinsi</text:span>,</text:p>
        </text:list-item>
        <text:list-item>
          <text:p text:style-name="List_20_1_Content"> Pilih Tahun periode, Bidang Urusan, Program dari bidang urusan yang dipilih</text:p>
        </text:list-item>
        <text:list-item>
          <text:p text:style-name="List_20_1_Content"> Pilih Tampilan yang dikehendaki yaitu Tampilan program dan kegiatan yang tercantum pada RKA, Tampilan program dan kegiatan di APBD Perubahan atau Tampilan semua program dan kegiatan maka akan tampil List Prioritas Kegiatan Provinsi. Tampilannya seperti berikut ini :</text:p>
        </text:list-item>
        <text:list-item>
          <text:p text:style-name="List_20_1_Content"> <draw:frame draw:style-name="media" draw:name="0" text:anchor-type="as-char" draw:z-index="0" svg:width="35.824583333333cm" style:rel-width="100%" svg:height="16.086666666667cm" style:rel-height="scale"><draw:image xlink:href="Pictures/8dfa6755da97e26d5139f2d30b0c5bd1.png" xlink:type="simple" xlink:show="embed" xlink:actuate="onLoad"/></draw:frame></text:p>
        </text:list-item>
        <text:list-item>
          <text:p text:style-name="List_20_1_Content"> Untuk mengisi data prioritas pembangunan nasional, klik tombol <draw:frame draw:style-name="media" draw:name="1" text:anchor-type="as-char" draw:z-index="1" svg:width="0.66145833333333cm" svg:height="0.555625cm"><draw:image xlink:href="Pictures/0a150d64611ce1c35f5b2733b98b3659.png" xlink:type="simple" xlink:show="embed" xlink:actuate="onLoad"/></draw:frame>pada toolbar diatas maka akan ditampilkan form isian prioritas program pembangunan provinsi</text:p>
        </text:list-item>
        <text:list-item>
          <text:p text:style-name="List_20_1_Content"> Pada kolom Prioritas pilih bidang prioritas yang sesuai dengan kegiatannya sehingga tampak tampilan sebagai berikut :</text:p>
        </text:list-item>
        <text:list-item>
          <text:p text:style-name="List_20_1_Content"> <draw:frame draw:style-name="media" draw:name="2" text:anchor-type="as-char" draw:z-index="2" svg:width="35.930416666667cm" style:rel-width="100%" svg:height="15.954375cm" style:rel-height="scale"><draw:image xlink:href="Pictures/77a9f904248b29bed617717dbba5e470.png" xlink:type="simple" xlink:show="embed" xlink:actuate="onLoad"/></draw:frame></text:p>
        </text:list-item>
        <text:list-item>
          <text:p text:style-name="List_20_1_Content"> Pastikan data terisi dengan benar</text:p>
        </text:list-item>
        <text:list-item>
          <text:p text:style-name="List_20_1_Content_Last"> Klik tombol <draw:frame draw:style-name="media" draw:name="3" text:anchor-type="as-char" draw:z-index="3" svg:width="0.89958333333333cm" svg:height="0.74083333333333cm"><draw:image xlink:href="Pictures/297caa3b2acc6552b0180cb019935ff2.png" xlink:type="simple" xlink:show="embed" xlink:actuate="onLoad"/></draw:frame>untuk menyimpan da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rka_rapbd:prioritas_kegiatan_pembangunan_provinsi</dc:title>
  </office:meta>
</office:document-meta>
</file>