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0041de0f860853b4814b49826e83d3.png"/>
  <manifest:file-entry manifest:media-type="image/png" manifest:full-path="Pictures/0a150d64611ce1c35f5b2733b98b3659.png"/>
  <manifest:file-entry manifest:media-type="image/png" manifest:full-path="Pictures/3edaf25ce2c08264bf9a5378d052cb00.png"/>
  <manifest:file-entry manifest:media-type="image/png" manifest:full-path="Pictures/297caa3b2acc6552b0180cb019935f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ganggaran:rka_rapbd:prioritas_kegiatan_pembangunan_kabupaten_kota"/><text:bookmark-start text:name="__RefHeading___prosedur_operasional_prioritas_kegiatan_pembangunan_kabupaten_kota_1"/><text:bookmark-start text:name="prosedur_operasional_prioritas_kegiatan_pembangunan_kabupaten_kota"/>Prosedur Operasional Prioritas Kegiatan Pembangunan Kabupaten / Kota<text:bookmark-end text:name="__RefHeading___prosedur_operasional_prioritas_kegiatan_pembangunan_kabupaten_kota_1"/><text:bookmark-end text:name="prosedur_operasional_prioritas_kegiatan_pembangunan_kabupaten_kota"/></text:h>
      <text:h text:style-name="Heading_20_3" text:outline-level="3"><text:bookmark-start text:name="__RefHeading___fungsi_2"/><text:bookmark-start text:name="fungsi"/>Fungsi<text:bookmark-end text:name="__RefHeading___fungsi_2"/><text:bookmark-end text:name="fungsi"/></text:h>
      <text:p text:style-name="Text_20_body">Prioritas Kegiatan Pembangunan Kabupaten / Kota  adalah fungsi input kegiatan pembangunan pemerintah yang dilaksanakan secara bertahap untuk mencapai sasaran RPJMD</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cell">
            <text:p text:style-name="tablealignleft">Nomor</text:p>
          </table:table-cell>
          <table:table-cell office:value-type="string" table:style-name="tablecell">
            <text:p text:style-name="tablealignleft">Pelaku</text:p>
          </table:table-cell>
          <table:table-cell office:value-type="string" table:style-name="tablecell">
            <text:p text:style-name="tablealignleft">Fungsi</text:p>
          </table:table-cell>
        </table:table-row>
        <table:table-row>
          <table:table-cell office:value-type="string" table:style-name="tablecell">
            <text:p text:style-name="tablealignleft">1</text:p>
          </table:table-cell>
          <table:table-cell office:value-type="string" table:style-name="tablecell">
            <text:p text:style-name="tablealignleft">Admin Anggaran</text:p>
          </table:table-cell>
          <table:table-cell office:value-type="string" table:style-name="tablecell">
            <text:p text:style-name="tablealignleft">melakukan input kegiatan pembangunan pemerintah kabupaten /kota</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untuk proses input Prioritas Kegiatan Pembangunan Kabupaten / Kota :</text:p>
      <text:list text:style-name="List_20_1" text:continue-numbering="false">
        <text:list-item>
          <text:p text:style-name="List_20_1_Content_First"> Masuk ke aplikasi Simral. Login sebagai admin anggaran</text:p>
        </text:list-item>
        <text:list-item>
          <text:p text:style-name="List_20_1_Content"> Pilih modul <text:span text:style-name="Strong_20_Emphasis">RKA/RAPBD &gt; Prioritas Nasional &gt; Prioritas Kegiatan &gt; Kabupaten / Kota</text:span>,</text:p>
        </text:list-item>
        <text:list-item>
          <text:p text:style-name="List_20_1_Content"> Pilih Tahun periode, Bidang Urusan, Program dari bidang urusan yang dipilih</text:p>
        </text:list-item>
        <text:list-item>
          <text:p text:style-name="List_20_1_Content"> Pilih Tampilan yang dikehendaki yaitu Tampilan program dan kegiatan yang tercantum pada RKA, Tampilan program dan kegiatan di APBD Perubahan atau Tampilan semua program dan kegiatan maka akan tampil List Prioritas Kegiatan Kabupaten / Kota. Tampilannya seperti berikut ini :</text:p>
        </text:list-item>
        <text:list-item>
          <text:p text:style-name="List_20_1_Content"> <draw:frame draw:style-name="media" draw:name="0" text:anchor-type="as-char" draw:z-index="0" svg:width="35.956875cm" style:rel-width="100%" svg:height="16.03375cm" style:rel-height="scale"><draw:image xlink:href="Pictures/230041de0f860853b4814b49826e83d3.png" xlink:type="simple" xlink:show="embed" xlink:actuate="onLoad"/></draw:frame></text:p>
        </text:list-item>
        <text:list-item>
          <text:p text:style-name="List_20_1_Content"> Untuk mengisi data prioritas pembangunan Kabupaten / Kota, klik tombol <draw:frame draw:style-name="media" draw:name="1" text:anchor-type="as-char" draw:z-index="1" svg:width="0.66145833333333cm" svg:height="0.555625cm"><draw:image xlink:href="Pictures/0a150d64611ce1c35f5b2733b98b3659.png" xlink:type="simple" xlink:show="embed" xlink:actuate="onLoad"/></draw:frame>pada toolbar diatas maka akan ditampilkan form isian prioritas program pembangunan Kabupaten / Kota</text:p>
        </text:list-item>
        <text:list-item>
          <text:p text:style-name="List_20_1_Content"> Pada kolom Prioritas pilih bidang prioritas yang sesuai dengan kegiatannya sehingga tampak tampilan sebagai berikut :</text:p>
        </text:list-item>
        <text:list-item>
          <text:p text:style-name="List_20_1_Content"> <draw:frame draw:style-name="media" draw:name="2" text:anchor-type="as-char" draw:z-index="2" svg:width="35.851041666667cm" style:rel-width="100%" svg:height="15.901458333333cm" style:rel-height="scale"><draw:image xlink:href="Pictures/3edaf25ce2c08264bf9a5378d052cb00.png" xlink:type="simple" xlink:show="embed" xlink:actuate="onLoad"/></draw:frame></text:p>
        </text:list-item>
        <text:list-item>
          <text:p text:style-name="List_20_1_Content_Last"> Pastikan data terisi dengan benar, klik tombol <draw:frame draw:style-name="media" draw:name="3" text:anchor-type="as-char" draw:z-index="3" svg:width="0.89958333333333cm" svg:height="0.74083333333333cm"><draw:image xlink:href="Pictures/297caa3b2acc6552b0180cb019935ff2.png" xlink:type="simple" xlink:show="embed" xlink:actuate="onLoad"/></draw:frame>untuk menyimpan data</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ganggaran:rka_rapbd:prioritas_kegiatan_pembangunan_kabupaten_kota</dc:title>
  </office:meta>
</office:document-meta>
</file>