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fc09fbc8a609902c099a6b2893fd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pengesahan_rapbd"/><text:bookmark-start text:name="__RefHeading___prosedur_operasional_pengesahan_rapbd_1"/><text:bookmark-start text:name="prosedur_operasional_pengesahan_rapbd"/>Prosedur Operasional Pengesahan RAPBD<text:bookmark-end text:name="__RefHeading___prosedur_operasional_pengesahan_rapbd_1"/><text:bookmark-end text:name="prosedur_operasional_pengesahan_rapb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untuk edit data pada tabel no dan tanggal pengajuan RAPBD, Peraturan Kepala Daerah dan Peraturan Daer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>
            <text:p text:style-name="tablealignleft">melakukan edit data pada RAPBD Kepala Daerah dan Peraturan Daerah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Ststus RAPBD masih berupa draft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formulir pengesahan RAPBD :</text:p>
      <text:list text:style-name="List_20_1" text:continue-numbering="false">
        <text:list-item>
          <text:p text:style-name="List_20_1_Content_First"> Masuk ke Aplikasi Simral. Login sebagai Admin Anggaran ;</text:p>
        </text:list-item>
        <text:list-item>
          <text:p text:style-name="List_20_1_Content_Last"> Pilih <text:span text:style-name="Strong_20_Emphasis">RKA/RAPBD &gt; Menu RAPBD </text:span>&gt; <text:span text:style-name="Strong_20_Emphasis">Pengesahan RAPBD</text:span>, maka akan tampil List Pengesahan RAPBD . Tampilan Aplikasi sebagai berikut:<draw:frame draw:style-name="media" draw:name="0" text:anchor-type="as-char" draw:z-index="0" svg:width="35.824583333333cm" style:rel-width="100%" svg:height="15.769166666667cm" style:rel-height="scale"><draw:image xlink:href="Pictures/b8fc09fbc8a609902c099a6b2893fd5a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pengesahan_rapbd</dc:title>
  </office:meta>
</office:document-meta>
</file>