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4df90fda0bfd8f5ef25acfe51279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pengesahan_dokumen_rka_skpd"/><text:bookmark-start text:name="__RefHeading___prosedur_operasional_pengesahan_dokumen_rka_skpd_1"/><text:bookmark-start text:name="prosedur_operasional_pengesahan_dokumen_rka_skpd"/>Prosedur Operasional Pengesahan Dokumen RKA SKPD<text:bookmark-end text:name="__RefHeading___prosedur_operasional_pengesahan_dokumen_rka_skpd_1"/><text:bookmark-end text:name="prosedur_operasional_pengesahan_dokumen_rka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D :</text:p>
      <text:list text:style-name="List_20_1" text:continue-numbering="false">
        <text:list-item>
          <text:p text:style-name="List_20_1_Content_First"> Masuk ke aplikasi Simral. Login sebagai admin anggaran;</text:p>
        </text:list-item>
        <text:list-item>
          <text:p text:style-name="List_20_1_Content"> Pilih modul <text:span text:style-name="Strong_20_Emphasis">RKA/RAPBD &gt; RKA &gt; RKA SKPD &gt; Pengesahan RKA. </text:span>maka akan tampil List Pengesahan Dokumen RKA SKPD. Tampilan aplikasinya sebagai berikut :</text:p>
        </text:list-item>
        <text:list-item>
          <text:p text:style-name="List_20_1_Content"> <draw:frame draw:style-name="media" draw:name="0" text:anchor-type="as-char" draw:z-index="0" svg:width="50.270833333333cm" style:rel-width="100%" svg:height="20.743333333333cm" style:rel-height="scale"><draw:image xlink:href="Pictures/dc4df90fda0bfd8f5ef25acfe5127948.jpg" xlink:type="simple" xlink:show="embed" xlink:actuate="onLoad"/></draw:frame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pengesahan_dokumen_rka_skpd</dc:title>
  </office:meta>
</office:document-meta>
</file>