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b39414ee78af7e7b476187be3e095f.jpg"/>
  <manifest:file-entry manifest:media-type="image/jpeg" manifest:full-path="Pictures/336891cb98bec838cbde4e488c3328cf.jpg"/>
  <manifest:file-entry manifest:media-type="image/jpeg" manifest:full-path="Pictures/e6d6048444972c58a1cc328e5e6ca29a.jpg"/>
  <manifest:file-entry manifest:media-type="image/jpeg" manifest:full-path="Pictures/59f656294a394451c5a08601b13889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laporan_lampiran_pmk"/><text:bookmark-start text:name="__RefHeading___laporan_lampiran_peraturan_menteri_keuangan_07_2010_1"/><text:bookmark-start text:name="laporan_lampiran_peraturan_menteri_keuangan_07_2010"/>Laporan Lampiran Peraturan Menteri Keuangan 07/2010<text:bookmark-end text:name="__RefHeading___laporan_lampiran_peraturan_menteri_keuangan_07_2010_1"/><text:bookmark-end text:name="laporan_lampiran_peraturan_menteri_keuangan_07_2010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berupa lampiran-lampiran Peraturan Menteri Keuangan No.7 Tahun 2010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ihat dan Mencetak Laporan Lampiran PMK 07/2010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ist_20_1_Content_First"> Semua menu RAPBD telah terisi.</text:p>
        </text:list-item>
        <text:list-item>
          <text:p text:style-name="List_20_1_Content_Last"> Dokumen PMK 07/2010 beserta lampiran nya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lampiran PMK 07/2010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A/RAPBD &gt; Menu Laporan &gt; Sub Menu RAPBD &gt; Lamp. Lap PMK</text:span>, maka akan tampil sebagai berikut:<draw:frame draw:style-name="media" draw:name="0" text:anchor-type="as-char" draw:z-index="0" svg:width="43.65625cm" style:rel-width="100%" svg:height="8.41375cm" style:rel-height="scale"><draw:image xlink:href="Pictures/cbb39414ee78af7e7b476187be3e095f.jpg" xlink:type="simple" xlink:show="embed" xlink:actuate="onLoad"/></draw:frame></text:p>
        </text:list-item>
        <text:list-item>
          <text:p text:style-name="List_20_1_Content"> Untuk menampilkan Laporan Lampiran Peraturan Menteri Keuangan 07/2010, pilih <text:span text:style-name="Strong_20_Emphasis">Jenis Laporan</text:span> yang akan ditampilkan sesuai kebutuhan pengguna aplikasi;<draw:frame draw:style-name="media" draw:name="1" text:anchor-type="as-char" draw:z-index="1" svg:width="21.007916666667cm" style:rel-width="100%" svg:height="8.3079166666667cm" style:rel-height="scale"><draw:image xlink:href="Pictures/336891cb98bec838cbde4e488c3328cf.jpg" xlink:type="simple" xlink:show="embed" xlink:actuate="onLoad"/></draw:frame></text:p>
        </text:list-item>
        <text:list-item>
          <text:p text:style-name="List_20_1_Content"> Disertai dengan pilihan Tahun Anggaran, Status, dan Cetak Logo Pemda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2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Lampiran Peraturan Menteri Keuangan 07/2010 sebagai berikut:​​​​​​​<draw:frame draw:style-name="media" draw:name="3" text:anchor-type="as-char" draw:z-index="3" svg:width="29.289375cm" style:rel-width="100%" svg:height="29.501041666667cm" style:rel-height="scale"><draw:image xlink:href="Pictures/59f656294a394451c5a08601b1388935.jpg" xlink:type="simple" xlink:show="embed" xlink:actuate="onLoad"/></draw:frame></text:p>
        </text:list-item>
        <text:list-item>
          <text:p text:style-name="List_20_1_Content_Last"> Jenis laporan di atas merupakan Laporan PMK Lampiran 2.A.1: Ringkasan APBD pada pemerintah daerah terten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laporan_lampiran_pmk</dc:title>
  </office:meta>
</office:document-meta>
</file>