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49336154418a72544df5612761017c.jpg"/>
  <manifest:file-entry manifest:media-type="image/jpeg" manifest:full-path="Pictures/33d5c910c10dd267ee54ee12711a8037.jpg"/>
  <manifest:file-entry manifest:media-type="image/jpeg" manifest:full-path="Pictures/e6d6048444972c58a1cc328e5e6ca29a.jpg"/>
  <manifest:file-entry manifest:media-type="image/jpeg" manifest:full-path="Pictures/98914740747bbdd9ddd19bef0be4b5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laporan_lampiran_penjabaran_apbd"/><text:bookmark-start text:name="__RefHeading___laporan_lampiran_penjabaran_apbd_1"/><text:bookmark-start text:name="laporan_lampiran_penjabaran_apbd"/>Laporan Lampiran Penjabaran APBD<text:bookmark-end text:name="__RefHeading___laporan_lampiran_penjabaran_apbd_1"/><text:bookmark-end text:name="laporan_lampiran_penjabaran_apb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berupa lampiran-lampiran penjabaran APB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ihat dan Mencetak Laporan Lampiran Penjabaran APB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ist_20_1_Content_First"> Semua menu RAPBD telah terisi.</text:p>
        </text:list-item>
        <text:list-item>
          <text:p text:style-name="List_20_1_Content_Last"> Dokumen Perwal beserta lampiran penjabarannya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lampiran penjabaran APB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A/RAPBD &gt; Menu Laporan &gt; Sub Menu RAPBD &gt; Lamp. Penjabaran APBD</text:span>, maka akan tampil sebagai berikut:<draw:frame draw:style-name="media" draw:name="laporan_lampiran_penjabaran_apbd.jpg Legend" text:anchor-type="as-char" draw:z-index="0" svg:width="50.588333333333cm" style:rel-width="100%"><draw:text-box><text:p text:style-name="legendcenter"><draw:frame draw:style-name="media" draw:name="laporan_lampiran_penjabaran_apbd.jpg" text:anchor-type="as-char" draw:z-index="0" svg:width="50.588333333333cm" style:rel-width="100%" svg:height="20.028958333333cm" style:rel-height="scale"><draw:image xlink:href="Pictures/1249336154418a72544df5612761017c.jpg" xlink:type="simple" xlink:show="embed" xlink:actuate="onLoad"/></draw:frame>laporan_lampiran_penjabaran_apbd.jpg</text:p></draw:text-box></draw:frame></text:p>
        </text:list-item>
        <text:list-item>
          <text:p text:style-name="List_20_1_Content"> Untuk menampilkan Laporan Lampiran Penjabaran APBD, pilih <text:span text:style-name="Strong_20_Emphasis">Lampiran Penjabaran</text:span>  yang akan ditampilkan sesuai kebutuhan pengguna aplikasi:​​​​​​​​​​​​​​<draw:frame draw:style-name="media" draw:name="jenis_laporan_lampiran_penjabaran_apbd.jpg Legend" text:anchor-type="as-char" draw:z-index="0" svg:width="17.30375cm" style:rel-width="100%"><draw:text-box><text:p text:style-name="legendcenter"><draw:frame draw:style-name="media" draw:name="jenis_laporan_lampiran_penjabaran_apbd.jpg" text:anchor-type="as-char" draw:z-index="1" svg:width="17.30375cm" style:rel-width="100%" svg:height="7.5670833333333cm" style:rel-height="scale"><draw:image xlink:href="Pictures/33d5c910c10dd267ee54ee12711a8037.jpg" xlink:type="simple" xlink:show="embed" xlink:actuate="onLoad"/></draw:frame>jenis_laporan_lampiran_penjabaran_apbd.jpg</text:p></draw:text-box></draw:frame></text:p>
        </text:list-item>
        <text:list-item>
          <text:p text:style-name="List_20_1_Content"> Disertai dengan pilihan Tahun Anggaran, Status, Cetak Penandatangan, Cetak Perwal/Salinan, Halaman Pertama, Cetak Tanggal Ttd, Cetak Perihal Perda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2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Lampiran Penjabaran APBD sebagai berikut:​​​​​​​​​​​​​​<draw:frame draw:style-name="media" draw:name="3" text:anchor-type="as-char" draw:z-index="3" svg:width="29.262916666667cm" style:rel-width="100%" svg:height="28.019375cm" style:rel-height="scale"><draw:image xlink:href="Pictures/98914740747bbdd9ddd19bef0be4b549.jpg" xlink:type="simple" xlink:show="embed" xlink:actuate="onLoad"/></draw:frame></text:p>
        </text:list-item>
        <text:list-item>
          <text:p text:style-name="List_20_1_Content_Last"> Jenis laporan di atas merupakan Laporan Lampiran I: Ringkasan APBD pada pemerintah daerah tertentu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laporan_lampiran_penjabaran_apbd</dc:title>
  </office:meta>
</office:document-meta>
</file>