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e1edd2c2325f7e96187a4691a580c58.jpg"/>
  <manifest:file-entry manifest:media-type="image/jpeg" manifest:full-path="Pictures/e6d6048444972c58a1cc328e5e6ca29a.jpg"/>
  <manifest:file-entry manifest:media-type="image/jpeg" manifest:full-path="Pictures/905ed528b4fc50c916896ee383067f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laporan_lampiran_apbd"/><text:bookmark-start text:name="__RefHeading___laporan_lampiran_peraturan_daerah_apbd_1"/><text:bookmark-start text:name="laporan_lampiran_peraturan_daerah_apbd"/>Laporan Lampiran Peraturan Daerah APBD<text:bookmark-end text:name="__RefHeading___laporan_lampiran_peraturan_daerah_apbd_1"/><text:bookmark-end text:name="laporan_lampiran_peraturan_daerah_apb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APBD berupa lampiran-lampiran Peraturan Daerah (Perda) APB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ihat dan Mencetak Laporan Lampiran Perda APB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RAPBD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lampiran perda APB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A/RAPBD &gt; Menu Laporan &gt; Sub Menu RAPBD &gt; Lamp. Perda APBD</text:span>, maka akan tampil sebagai berikut:</text:p>
        </text:list-item>
        <text:list-item/>
        <text:list-item>
          <text:p text:style-name="List_20_1_Content"> Untuk menampilkan Laporan Monitoring Pengawasan Kas Daerah, pilih <text:span text:style-name="Strong_20_Emphasis">Jenis Laporan</text:span>  yang akan ditampilkan sesuai kebutuhan pengguna aplikasi:<draw:frame draw:style-name="media" draw:name="jenis_transaksi_monitoring.jpg Legend" text:anchor-type="as-char" draw:z-index="0" svg:width="13.229166666667cm"><draw:text-box><text:p text:style-name="legendcenter"><draw:frame draw:style-name="media" draw:name="jenis_transaksi_monitoring.jpg" text:anchor-type="as-char" draw:z-index="0" svg:width="13.229166666667cm" svg:height="8.493125cm"><draw:image xlink:href="Pictures/9e1edd2c2325f7e96187a4691a580c58.jpg" xlink:type="simple" xlink:show="embed" xlink:actuate="onLoad"/></draw:frame>jenis_transaksi_monitoring.jpg</text:p></draw:text-box></draw:frame>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Monitoring Pengawasan Kas Daerah sebagai berikut:<draw:frame draw:style-name="media" draw:name="lap_monitoring_kasda.jpg Legend" text:anchor-type="as-char" draw:z-index="0" svg:width="23.8125cm" style:rel-width="100%"><draw:text-box><text:p text:style-name="legendcenter"><draw:frame draw:style-name="media" draw:name="lap_monitoring_kasda.jpg" text:anchor-type="as-char" draw:z-index="2" svg:width="23.8125cm" style:rel-width="100%" svg:height="13.335cm" style:rel-height="scale"><draw:image xlink:href="Pictures/905ed528b4fc50c916896ee383067f20.jpg" xlink:type="simple" xlink:show="embed" xlink:actuate="onLoad"/></draw:frame>lap_monitoring_kasda.jpg</text:p></draw:text-box></draw:frame></text:p>
        </text:list-item>
        <text:list-item>
          <text:p text:style-name="List_20_1_Content_Last"> Jenis laporan di atas merupakan Laporan Daftar SP2D Yang Masih Dalam Proses pada Dinas Kesehatan pemerintah daerah terten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laporan_lampiran_apbd</dc:title>
  </office:meta>
</office:document-meta>
</file>