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1c7c959a3697862e523e720e53da1649.jpg"/>
  <manifest:file-entry manifest:media-type="image/png" manifest:full-path="Pictures/0a150d64611ce1c35f5b2733b98b3659.png"/>
  <manifest:file-entry manifest:media-type="image/jpeg" manifest:full-path="Pictures/453761cdb6327b49ecbc509689b5ca8d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enganggaran:apbd_dpa:rek_potongan_spm"/><text:bookmark-start text:name="__RefHeading___prosedur_operasional_penetapan_rekening_potongan_spm_1"/><text:bookmark-start text:name="prosedur_operasional_penetapan_rekening_potongan_spm"/>Prosedur Operasional Penetapan Rekening Potongan SPM<text:bookmark-end text:name="__RefHeading___prosedur_operasional_penetapan_rekening_potongan_spm_1"/><text:bookmark-end text:name="prosedur_operasional_penetapan_rekening_potongan_spm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p text:style-name="Text_20_body">Merupakan rekening transaksi pengeluaran yang digunakan untuk menerima kembali dana yang berasal dari potongan SPM atau pengesahan pendapatan dan belanja.</text:p>
      <text:h text:style-name="Heading_20_3" text:outline-level="3"><text:bookmark-start text:name="__RefHeading___pelaku_operasional_3"/><text:bookmark-start text:name="pelaku_operasional"/>Pelaku Operasional<text:bookmark-end text:name="__RefHeading___pelaku_operasional_3"/><text:bookmark-end text:name="pelaku_operasional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<text:span text:style-name="Strong_20_Emphasis">No</text:span> </text:p>
          </table:table-cell>
          <table:table-cell office:value-type="string" table:style-name="tableheader">
            <text:p text:style-name="Table_20_Heading"><text:span text:style-name="Strong_20_Emphasis">Pelaku</text:span> </text:p>
          </table:table-cell>
          <table:table-cell office:value-type="string" table:style-name="tableheader">
            <text:p text:style-name="Table_20_Heading"><text:span text:style-name="Strong_20_Emphasis">Fungsi</text:span> 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Kuasa Pengguna Anggaran (KPA)</text:p>
          </table:table-cell>
          <table:table-cell office:value-type="string" table:style-name="tablecell">
            <text:p text:style-name="tablealignleft">Mengajukan koreksi transaksi keuangan yang berasal dari potongan SPM kepada sistem perbendaharaan dan anggaran negara</text:p>
          </table:table-cell>
        </table:table-row>
      </table:table>
      <text:p text:style-name="Text_20_body"><text:line-break/></text:p>
      <text:h text:style-name="Heading_20_3" text:outline-level="3"><text:bookmark-start text:name="__RefHeading___prasyarat_kondisional_4"/><text:bookmark-start text:name="prasyarat_kondisional"/>Prasyarat Kondisional<text:bookmark-end text:name="__RefHeading___prasyarat_kondisional_4"/><text:bookmark-end text:name="prasyarat_kondisional"/></text:h>
      <text:list text:style-name="List_20_1" text:continue-numbering="false">
        <text:list-item>
          <text:p text:style-name="List_20_1_Content_First"> Pengajuan SPM telah disetujui.</text:p>
        </text:list-item>
        <text:list-item>
          <text:p text:style-name="List_20_1_Content_Last"> SP2D telah terbit.</text:p>
        </text:list-item>
      </text:list>
      <text:h text:style-name="Heading_20_3" text:outline-level="3"><text:bookmark-start text:name="__RefHeading___proses_operasional_5"/><text:bookmark-start text:name="proses_operasional"/>Proses Operasional<text:bookmark-end text:name="__RefHeading___proses_operasional_5"/><text:bookmark-end text:name="proses_operasional"/></text:h>
      <text:p text:style-name="Text_20_body">Berikut adalah prosedur operasional penggunaan aplikasi dalam pengisian rekening dan uraian untuk potongan SPM:</text:p>
      <text:list text:style-name="List_20_1" text:continue-numbering="false">
        <text:list-item>
          <text:p text:style-name="List_20_1_Content_First"> Masuk ke aplikasi sebagai Admin Perbendaharaan;</text:p>
        </text:list-item>
        <text:list-item>
          <text:p text:style-name="List_20_1_Content"> Pilih <text:span text:style-name="Strong_20_Emphasis">Modul APBD / DPA &gt; Menu APBD &gt; Rek. Potongan SPM</text:span>, dan pilih Rekening Kelompok, Rekening Jenis dan Rekening Obyek, maka akan tampil list Kode Rekening untuk Potongan SPM. Tampilan aplikasi sebagai berikut:<draw:frame draw:style-name="media" draw:name="list_potonganspm.jpg Legend" text:anchor-type="as-char" draw:z-index="0" svg:width="41.989375cm" style:rel-width="100%"><draw:text-box><text:p text:style-name="legendcenter"><draw:frame draw:style-name="media" draw:name="list_potonganspm.jpg" text:anchor-type="as-char" draw:z-index="0" svg:width="41.989375cm" style:rel-width="100%" svg:height="17.171458333333cm" style:rel-height="scale"><draw:image xlink:href="Pictures/1c7c959a3697862e523e720e53da1649.jpg" xlink:type="simple" xlink:show="embed" xlink:actuate="onLoad"/></draw:frame>list_potonganspm.jpg</text:p></draw:text-box></draw:frame></text:p>
        </text:list-item>
        <text:list-item>
          <text:p text:style-name="List_20_1_Content_Last"> Untuk menambahkan kode rekening untuk potongan SPM, klik tombol <draw:frame draw:style-name="media" draw:name="1" text:anchor-type="as-char" draw:z-index="1" svg:width="0.66145833333333cm" svg:height="0.555625cm"><draw:image xlink:href="Pictures/0a150d64611ce1c35f5b2733b98b3659.png" xlink:type="simple" xlink:show="embed" xlink:actuate="onLoad"/></draw:frame>pada toolbar di atas, maka akan ditampilkan form isian untuk tambah Kode Rekening untuk Potongan SPM sebagai berikut:<draw:frame draw:style-name="media" draw:name="input_potonganspm.jpg Legend" text:anchor-type="as-char" draw:z-index="0" svg:width="44.555833333333cm" style:rel-width="100%"><draw:text-box><text:p text:style-name="legendcenter"><draw:frame draw:style-name="media" draw:name="input_potonganspm.jpg" text:anchor-type="as-char" draw:z-index="2" svg:width="44.555833333333cm" style:rel-width="100%" svg:height="14.816666666667cm" style:rel-height="scale"><draw:image xlink:href="Pictures/453761cdb6327b49ecbc509689b5ca8d.jpg" xlink:type="simple" xlink:show="embed" xlink:actuate="onLoad"/></draw:frame>input_potonganspm.jpg</text:p></draw:text-box></draw:frame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penganggaran:apbd_dpa:rek_potongan_spm</dc:title>
  </office:meta>
</office:document-meta>
</file>