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67b5e6761945c4631d936dd97e32947.jpg"/>
  <manifest:file-entry manifest:media-type="image/png" manifest:full-path="Pictures/0a150d64611ce1c35f5b2733b98b3659.png"/>
  <manifest:file-entry manifest:media-type="image/jpeg" manifest:full-path="Pictures/00c91d8cd4fdb60d4dcb8d081d016478.jpg"/>
  <manifest:file-entry manifest:media-type="image/jpeg" manifest:full-path="Pictures/43e5aa54b851626008cd0c172c77cb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pptk_skpd"/><text:bookmark-start text:name="__RefHeading___prosedur_operasional_pptk_skpd_1"/><text:bookmark-start text:name="prosedur_operasional_pptk_skpd"/>Prosedur Operasional PPTK SKPD<text:bookmark-end text:name="__RefHeading___prosedur_operasional_pptk_skpd_1"/><text:bookmark-end text:name="prosedur_operasional_pptk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jabat Pelaksana Teknis Kegiatan yang selanjutnya disingkat PPTK adalah pejabat pada unit kerja SKPD yang melaksanakan satu atau beberapa kegiatan dari suatu program sesuai dengan bidang tugasny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nginput data Pejabat Pelaksana Teknis Kegiatan (PPTK) yang telah ditunjuk oleh Pengguna Anggaran (PA) atau Kuasa Pengguna Anggaran (KPA) pada SKPD tertentu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catatan nama-nama personil PPTK adalah sebagai berikut:</text:p>
      <text:list text:style-name="List_20_1" text:continue-numbering="false">
        <text:list-item>
          <text:p text:style-name="LastListParagraph_List_20_1_Content_First"> Daftar nama-nama personil untuk diangkat sebagai Pejabat Pelaksana Teknis Kegiatan pada SKPD tertentu sudah harus tersedi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menentukan PPTK SKPD :</text:p>
      <text:list text:style-name="List_20_1" text:continue-numbering="false">
        <text:list-item>
          <text:p text:style-name="List_20_1_Content_First"> Masuk ke aplikasi sebagai Admin SKPD</text:p>
        </text:list-item>
        <text:list-item>
          <text:p text:style-name="List_20_1_Content_Last"> Pilih <text:span text:style-name="Strong_20_Emphasis">Modul APBD/DPA &gt; Menu DPA dan Anggaran Kas &gt; PPTK SKPD</text:span>, pilih Tahun Anggaran dan jenis SKPD. Tampilan aplikasi sebagai berikut</text:p>
        </text:list-item>
      </text:list>
      <text:p text:style-name="Text_20_body"><draw:frame draw:style-name="media" draw:name="list_pptk_skpd.jpg Legend" text:anchor-type="as-char" draw:z-index="0" svg:width="27.78125cm" style:rel-width="100%"><draw:text-box><text:p text:style-name="legendcenter"><draw:frame draw:style-name="media" draw:name="list_pptk_skpd.jpg" text:anchor-type="as-char" draw:z-index="0" svg:width="27.78125cm" style:rel-width="100%" svg:height="15.5575cm" style:rel-height="scale"><draw:image xlink:href="Pictures/467b5e6761945c4631d936dd97e32947.jpg" xlink:type="simple" xlink:show="embed" xlink:actuate="onLoad"/></draw:frame>list_pptk_skpd.jpg</text:p></draw:text-box></draw:frame></text:p>
      <text:list text:style-name="List_20_1" text:continue-numbering="false">
        <text:list-item>
          <text:p text:style-name="LastListParagraph_List_20_1_Content_First"> Untuk menambahkan personil Pejabat Pelaksana Teknis Kegiatan (PPTK)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, maka akan ditampilkan form isian untuk menambah Pejabat Pelaksana Teknis Kegiatan sebagai berikut:</text:p>
        </text:list-item>
      </text:list>
      <text:p text:style-name="Text_20_body"><draw:frame draw:style-name="media" draw:name="input_pptk_skpd.jpg Legend" text:anchor-type="as-char" draw:z-index="0" svg:width="27.728333333333cm" style:rel-width="100%"><draw:text-box><text:p text:style-name="legendcenter"><draw:frame draw:style-name="media" draw:name="input_pptk_skpd.jpg" text:anchor-type="as-char" draw:z-index="2" svg:width="27.728333333333cm" style:rel-width="100%" svg:height="12.461875cm" style:rel-height="scale"><draw:image xlink:href="Pictures/00c91d8cd4fdb60d4dcb8d081d016478.jpg" xlink:type="simple" xlink:show="embed" xlink:actuate="onLoad"/></draw:frame>input_pptk_skpd.jpg</text:p></draw:text-box></draw:frame></text:p>
      <text:list text:style-name="List_20_1" text:continue-numbering="false">
        <text:list-item>
          <text:p text:style-name="List_20_1_Content_First"> Kolom <text:span text:style-name="Strong_20_Emphasis">NIP </text:span>Personil<text:span text:style-name="Strong_20_Emphasis">diisi</text:span><text:span text:style-name="Strong_20_Emphasis"> dengan nomor induk pegawai (NIP) personil Pejabat Pelaksana Teknis Kegiatan; * Kolom </text:span>Nama PPTK <text:span text:style-name="Strong_20_Emphasis">diisi dengan nama personil Pejabat Pelaksana Teknis Kegiatan; * Kolom </text:span>No Telp <text:span text:style-name="Strong_20_Emphasis">diisi dengan nomor telepon personil Pejabat Pelaksana Teknis Kegiatan; * Kolom </text:span>No HP <text:span text:style-name="Strong_20_Emphasis">diisi dengan nomor handphone personil Pejabat Pelaksana Teknis Kegiatan; * Kolom </text:span>Email** diisi dengan alamat email personil Pejabat Pelaksana Teknis Kegiatan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89958333333333cm" svg:height="0.82020833333333cm"><draw:image xlink:href="Pictures/43e5aa54b851626008cd0c172c77cb33.jp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pptk_skpd</dc:title>
  </office:meta>
</office:document-meta>
</file>