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pengesahan_dok_dpa_skpd"/><text:bookmark-start text:name="__RefHeading___prosedur_operasional_dpa_pengesahan_dokumen_dpa_skpd_1"/><text:bookmark-start text:name="prosedur_operasional_dpa_pengesahan_dokumen_dpa_skpd"/>Prosedur Operasional DPA Pengesahan Dokumen DPA SKPD<text:bookmark-end text:name="__RefHeading___prosedur_operasional_dpa_pengesahan_dokumen_dpa_skpd_1"/><text:bookmark-end text:name="prosedur_operasional_dpa_pengesahan_dokumen_dpa_skpd"/></text:h>
      <text:h text:style-name="Heading_20_3" text:outline-level="3"><text:bookmark-start text:name="__RefHeading___fungsi​​​​​​​_2"/><text:bookmark-start text:name="fungsi​​​​​​​"/>Fungsi​​​​​​​<text:bookmark-end text:name="__RefHeading___fungsi​​​​​​​_2"/><text:bookmark-end text:name="fungsi​​​​​​​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No</text:span> </text:p>
          </table:table-cell>
          <table:table-cell office:value-type="string" table:style-name="tableheader">
            <text:p text:style-name="Table_20_Heading"><text:span text:style-name="Strong_20_Emphasis">Pelaku</text:span> </text:p>
          </table:table-cell>
          <table:table-cell office:value-type="string" table:style-name="tableheader">
            <text:p text:style-name="Table_20_Heading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erimaan (BPR)</text:p>
          </table:table-cell>
          <table:table-cell office:value-type="string" table:style-name="tablecell">
            <text:p text:style-name="tablealignleft">Pejabat fungsional yang ditunjuk untuk menerima, menyimpan, menyetorkan, menatausahakan, dan mempertanggungjawabkan uang pendapatan daerah dalam rangka pelaksanaan APBD pada SKPD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Bendahara Pengeluaran (BPL)</text:p>
          </table:table-cell>
          <table:table-cell office:value-type="string" table:style-name="tablecell">
            <text:p text:style-name="tablealignleft">Pejabat fungsional yang ditunjuk untuk menerima, menyimpan, membayarkan, menatausahakan, dan mempertanggungjawabkan uang untuk keperluan belanja daerah dalam rangka pelaksanaan APBD pada SKPD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ejabat Penatausahaan Keuangan (PPK)</text:p>
          </table:table-cell>
          <table:table-cell office:value-type="string" table:style-name="tablecell">
            <text:p text:style-name="tablealignleft">Pejabat yang melaksanakan fungsi tata usaha keuangan pada SKPD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Pembantu Bendahara Pengeluaran (BPL)</text:p>
          </table:table-cell>
          <table:table-cell office:value-type="string" table:style-name="tablecell">
            <text:p text:style-name="tablealignleft">Mendukung kelancaran tugas perbendaharaan, berfungsi sebagai kasir, pembuat dokumen pengeluaran uang atau pengurusan gaji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Pengguna Anggaran (PA)</text:p>
          </table:table-cell>
          <table:table-cell office:value-type="string" table:style-name="tablecell">
            <text:p text:style-name="tablealignleft">Pejabat pemegang kewenangan penggunaan anggaran untuk melaksanakan tugas pokok dan fungsi SKPD yang dipimpinnya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roses Delete DPA adalah sebagai berikut:</text:p>
      <text:list text:style-name="List_20_1" text:continue-numbering="false">
        <text:list-item>
          <text:p text:style-name="LastListParagraph_List_20_1_Content_First"> Daftar DPA dalam List hapus data DPA masih berstatus Draft, dalam proses dan belum bersifat final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menentukan PPTK SKPD :</text:p>
      <text:list text:style-name="List_20_1" text:continue-numbering="false">
        <text:list-item/>
      </text:list>
      <text:p text:style-name="Text_20_body">Masuk ke aplikasi sebagai Admin SKPD</text:p>
      <text:list text:style-name="List_20_1" text:continue-numbering="false">
        <text:list-item/>
      </text:list>
      <text:p text:style-name="Text_20_body">Pilih <text:span text:style-name="Strong_20_Emphasis">Modul APBD/DPA &gt; Menu DPA dan Anggaran Kas &gt; PPTK SKPD</text:span>, pilih Tahun Anggaran dan jenis SKPD. Tampilan aplikasi sebagai berikut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pengesahan_dok_dpa_skpd</dc:title>
  </office:meta>
</office:document-meta>
</file>