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nganggaran:apbd_dpa:pengesahan_dok_dpa_ppkd"/><text:bookmark-start text:name="__RefHeading___prosedur_operasional_​​​​​​pengesahan_dokumen_dpa_ppkd_1"/><text:bookmark-start text:name="prosedur_operasional_​​​​​​pengesahan_dokumen_dpa_ppkd"/>Prosedur Operasional ​​​​​​Pengesahan Dokumen DPA PPKD<text:bookmark-end text:name="__RefHeading___prosedur_operasional_​​​​​​pengesahan_dokumen_dpa_ppkd_1"/><text:bookmark-end text:name="prosedur_operasional_​​​​​​pengesahan_dokumen_dpa_ppkd"/></text:h>
      <text:h text:style-name="Heading_20_3" text:outline-level="3"><text:bookmark-start text:name="__RefHeading___fungsi_2"/><text:bookmark-start text:name="fungsi"/>Fungsi<text:bookmark-end text:name="__RefHeading___fungsi_2"/><text:bookmark-end text:name="fungsi"/></text:h>
      <text:p text:style-name="Text_20_body">Merupakan dokumen Daftar Pelaksanaan Anggaran yang disahkan oleh Pejabat Pengelola Keuangan Daerah (PPKD) yang merinci sasaran yang hendak dicapai, program, kegiatan dan anggaran yang disediakan untuk mencapai sasaran tersebut dan rencana penarikan dana serta pendapatan yang diperkirakan dapat diperoleh pada tahun tersebut.</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cell">
            <text:p text:style-name="tablealignleft">No.</text:p>
          </table:table-cell>
          <table:table-cell office:value-type="string" table:style-name="tablecell">
            <text:p text:style-name="tablealignleft">Pelaku</text:p>
          </table:table-cell>
          <table:table-cell office:value-type="string" table:style-name="tablecell">
            <text:p text:style-name="tablealignleft">Fungsi</text:p>
          </table:table-cell>
        </table:table-row>
        <table:table-row>
          <table:table-cell office:value-type="string" table:style-name="tablecell">
            <text:p text:style-name="tablealignleft">1.</text:p>
          </table:table-cell>
          <table:table-cell office:value-type="string" table:style-name="tablecell">
            <text:p text:style-name="tablealignleft">PPKD</text:p>
          </table:table-cell>
          <table:table-cell office:value-type="string" table:style-name="tablecell">
            <text:p text:style-name="tablealignleft">Menandatangani dan mengesahkan DPA</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nganggaran:apbd_dpa:pengesahan_dok_dpa_ppkd</dc:title>
  </office:meta>
</office:document-meta>
</file>