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f6f81f66b6c6902cd0f9a33b0e5b48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apbd_dpa:pengesahan_apbd"/><text:bookmark-start text:name="__RefHeading___prosedur_operasional_pengesahan_apbd_1"/><text:bookmark-start text:name="prosedur_operasional_pengesahan_apbd"/>Prosedur Operasional Pengesahan APBD<text:bookmark-end text:name="__RefHeading___prosedur_operasional_pengesahan_apbd_1"/><text:bookmark-end text:name="prosedur_operasional_pengesahan_apb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ngesahan APBD adalah sebagai berikut:</text:p>
      <text:list text:style-name="List_20_1" text:continue-numbering="false">
        <text:list-item>
          <text:p text:style-name="List_20_1_Content_First"> Raperda APBD telah disahkan menjadi Perda APBD;</text:p>
        </text:list-item>
        <text:list-item>
          <text:p text:style-name="List_20_1_Content_Last"> Jumlah anggota Dewan yang hadir sekurangnya 2/3 dari jumlah anggota Dewan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esahan APBD:</text:p>
      <text:list text:style-name="List_20_1" text:continue-numbering="false">
        <text:list-item>
          <text:p text:style-name="List_20_1_Content_First"> Masuk ke aplikasi sebagai Admin Perbendaharaan SKPD;</text:p>
        </text:list-item>
        <text:list-item>
          <text:p text:style-name="List_20_1_Content_Last"> Pilih <text:span text:style-name="Strong_20_Emphasis">Modul APBD / DPA &gt; Menu APBD &gt; Pengesahan APBD</text:span><text:span text:style-name="Strong_20_Emphasis">, </text:span>maka akan tampil tampilan Pengesahan APBD. Tampilan aplikasi sebagai berikut:</text:p>
        </text:list-item>
      </text:list>
      <text:p text:style-name="Text_20_body"><draw:frame draw:style-name="media" draw:name="pengesahan_apbd.jpg Legend" text:anchor-type="as-char" draw:z-index="0" svg:width="27.913541666667cm" style:rel-width="100%"><draw:text-box><text:p text:style-name="legendcenter"><draw:frame draw:style-name="media" draw:name="pengesahan_apbd.jpg" text:anchor-type="as-char" draw:z-index="0" svg:width="27.913541666667cm" style:rel-width="100%" svg:height="8.8370833333333cm" style:rel-height="scale"><draw:image xlink:href="Pictures/5f6f81f66b6c6902cd0f9a33b0e5b484.jpg" xlink:type="simple" xlink:show="embed" xlink:actuate="onLoad"/></draw:frame>pengesahan_apbd.jpg</text:p></draw:text-box></draw:frame></text:p>
      <text:p text:style-name="Text_20_body">gsf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apbd_dpa:pengesahan_apbd</dc:title>
  </office:meta>
</office:document-meta>
</file>