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5eee752b5f48bec5be55fab234cb2dd.jpg"/>
  <manifest:file-entry manifest:media-type="image/png" manifest:full-path="Pictures/0a150d64611ce1c35f5b2733b98b3659.png"/>
  <manifest:file-entry manifest:media-type="image/jpeg" manifest:full-path="Pictures/898bb9bb281a1c181bc3e6d8c0cdc91d.jpg"/>
  <manifest:file-entry manifest:media-type="image/png" manifest:full-path="Pictures/bdc69509e8ea0962eff4361c6eb0f5f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nganggaran:apbd_dpa:pejabat_keuangan"/><text:bookmark-start text:name="__RefHeading___prosedur_operasional_pejabat_keuangan_1"/><text:bookmark-start text:name="prosedur_operasional_pejabat_keuangan"/>Prosedur Operasional Pejabat Keuangan<text:bookmark-end text:name="__RefHeading___prosedur_operasional_pejabat_keuangan_1"/><text:bookmark-end text:name="prosedur_operasional_pejabat_keuangan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Pejabat Keuangan adalah nama-nama personil pejabat keuangan pada unit kerja (SKPD) tertentu yang ditunjuk untuk melaksanakan penatausahaan keuangan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<text:span text:style-name="Strong_20_Emphasis">No</text:span> </text:p>
          </table:table-cell>
          <table:table-cell office:value-type="string" table:style-name="tableheader">
            <text:p text:style-name="Table_20_Heading"><text:span text:style-name="Strong_20_Emphasis">Pelaku</text:span> </text:p>
          </table:table-cell>
          <table:table-cell office:value-type="string" table:style-name="tableheader">
            <text:p text:style-name="Table_20_Heading"><text:span text:style-name="Strong_20_Emphasis">Fungsi</text:span> 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Bendahara Penerimaan (BPR)</text:p>
          </table:table-cell>
          <table:table-cell office:value-type="string" table:style-name="tablecell">
            <text:p text:style-name="tablealignleft">Pejabat fungsional yang ditunjuk untuk menerima, menyimpan, menyetorkan, menatausahakan, dan mempertanggungjawabkan uang pendapatan daerah dalam rangka pelaksanaan APBD pada SKPD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Bendahara Pengeluaran (BPL)</text:p>
          </table:table-cell>
          <table:table-cell office:value-type="string" table:style-name="tablecell">
            <text:p text:style-name="tablealignleft">Pejabat fungsional yang ditunjuk untuk menerima, menyimpan, membayarkan, menatausahakan, dan mempertanggungjawabkan uang untuk keperluan belanja daerah dalam rangka pelaksanaan APBD pada SKPD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Pejabat Penatausahaan Keuangan (PPK)</text:p>
          </table:table-cell>
          <table:table-cell office:value-type="string" table:style-name="tablecell">
            <text:p text:style-name="tablealignleft">Pejabat yang melaksanakan fungsi tata usaha keuangan pada SKPD</text:p>
          </table:table-cell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Pembantu Bendahara Pengeluaran (BPL)</text:p>
          </table:table-cell>
          <table:table-cell office:value-type="string" table:style-name="tablecell">
            <text:p text:style-name="tablealignleft">Mendukung kelancaran tugas perbendaharaan, berfungsi sebagai kasir, pembuat dokumen pengeluaran uang atau pengurusan gaji</text:p>
          </table:table-cell>
        </table:table-row>
        <table:table-row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Pengguna Anggaran (PA)</text:p>
          </table:table-cell>
          <table:table-cell office:value-type="string" table:style-name="tablecell">
            <text:p text:style-name="tablealignleft">Pejabat pemegang kewenangan penggunaan anggaran untuk melaksanakan tugas pokok dan fungsi SKPD yang dipimpinnya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dalam pencatatan nama-nama personil pejabat keuangan adalah sebagai berikut:</text:p>
      <text:list text:style-name="List_20_1" text:continue-numbering="false">
        <text:list-item>
          <text:p text:style-name="List_20_1_Content_First"> Daftar pejabat keuangan pada SKPD tertentu sudah harus tersedia;</text:p>
        </text:list-item>
        <text:list-item>
          <text:p text:style-name="List_20_1_Content_Last"> Jenis-jenis Jabatan Keuangan sudah diisikan di menu Setup SIKD Aplikasi SIMRAL.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pengisian personil Pejabat Keuangan SKPD:</text:p>
      <text:list text:style-name="List_20_1" text:continue-numbering="false">
        <text:list-item>
          <text:p text:style-name="List_20_1_Content_First"> Masuk ke aplikasi sebagai Admin Perbendaharaan SKPD;</text:p>
        </text:list-item>
        <text:list-item>
          <text:p text:style-name="List_20_1_Content"> Pilih <text:span text:style-name="Strong_20_Emphasis">Modul APBD / DPA &gt; Menu APBD &gt; Pejabat </text:span><text:span text:style-name="Strong_20_Emphasis">Keuangan, </text:span>pilih Tahun Anggaran, Satuan Kerja, dan Sub Unit; maka akan tampil list Pejabat Keuangan pada unit kerja yang bersangkutan. Tampilan aplikasi sebagai berikut:<draw:frame draw:style-name="media" draw:name="list_pejabat_keuangan.jpg Legend" text:anchor-type="as-char" draw:z-index="0" svg:width="43.365208333333cm" style:rel-width="100%"><draw:text-box><text:p text:style-name="legendcenter"><draw:frame draw:style-name="media" draw:name="list_pejabat_keuangan.jpg" text:anchor-type="as-char" draw:z-index="0" svg:width="43.365208333333cm" style:rel-width="100%" svg:height="10.345208333333cm" style:rel-height="scale"><draw:image xlink:href="Pictures/95eee752b5f48bec5be55fab234cb2dd.jpg" xlink:type="simple" xlink:show="embed" xlink:actuate="onLoad"/></draw:frame>list_pejabat_keuangan.jpg</text:p></draw:text-box></draw:frame></text:p>
        </text:list-item>
        <text:list-item>
          <text:p text:style-name="List_20_1_Content_Last"> Untuk menambahkan personil pejabat keuangan, klik tombol <draw:frame draw:style-name="media" draw:name="1" text:anchor-type="as-char" draw:z-index="1" svg:width="1.190625cm" svg:height="1.0054166666667cm"><draw:image xlink:href="Pictures/0a150d64611ce1c35f5b2733b98b3659.png" xlink:type="simple" xlink:show="embed" xlink:actuate="onLoad"/></draw:frame>pada toolbar diatas, maka akan ditampilkan form isian untuk tambah Pejabat Keuangan sebagai berikut:<draw:frame draw:style-name="media" draw:name="input_pejabat_keuangan.jpg Legend" text:anchor-type="as-char" draw:z-index="0" svg:width="43.312291666667cm" style:rel-width="100%"><draw:text-box><text:p text:style-name="legendcenter"><draw:frame draw:style-name="media" draw:name="input_pejabat_keuangan.jpg" text:anchor-type="as-char" draw:z-index="2" svg:width="43.312291666667cm" style:rel-width="100%" svg:height="15.451666666667cm" style:rel-height="scale"><draw:image xlink:href="Pictures/898bb9bb281a1c181bc3e6d8c0cdc91d.jpg" xlink:type="simple" xlink:show="embed" xlink:actuate="onLoad"/></draw:frame>input_pejabat_keuangan.jpg</text:p></draw:text-box></draw:frame></text:p>
        </text:list-item>
      </text:list>
      <text:list text:style-name="List_20_1" text:continue-numbering="false">
        <text:list-item>
          <text:p text:style-name="List_20_1_Content_First"> Kolom <text:span text:style-name="Strong_20_Emphasis">Jenis Jabatan </text:span>dipilih dengan jenis jabatan;</text:p>
        </text:list-item>
        <text:list-item>
          <text:p text:style-name="List_20_1_Content"> Kolom <text:span text:style-name="Strong_20_Emphasis">Nama Personil </text:span>diisi dengan nama personil pejabat keuangan;</text:p>
        </text:list-item>
        <text:list-item>
          <text:p text:style-name="List_20_1_Content"> Kolom <text:span text:style-name="Strong_20_Emphasis">NIP Personil </text:span>diisi dengan nomor induk pegawai (NIP) personil pejabat keuangan;</text:p>
        </text:list-item>
        <text:list-item>
          <text:p text:style-name="List_20_1_Content"> Kolom <text:span text:style-name="Strong_20_Emphasis">Jabatan Personil </text:span>diisi dengan jabatan personil bersangkutan;</text:p>
        </text:list-item>
        <text:list-item>
          <text:p text:style-name="List_20_1_Content"> Kolom <text:span text:style-name="Strong_20_Emphasis">NPWP </text:span>diisi dengan nomor NPWP personil pejabat keuangan;</text:p>
        </text:list-item>
        <text:list-item>
          <text:p text:style-name="List_20_1_Content"> Kolom <text:span text:style-name="Strong_20_Emphasis">No Telp </text:span>diisi dengan nomor telepon personil pejabat keuangan;</text:p>
        </text:list-item>
        <text:list-item>
          <text:p text:style-name="List_20_1_Content"> Kolom <text:span text:style-name="Strong_20_Emphasis">No HP </text:span>diisi dengan nomor handphone personil pejabat keuangan;</text:p>
        </text:list-item>
        <text:list-item>
          <text:p text:style-name="List_20_1_Content"> Kolom <text:span text:style-name="Strong_20_Emphasis">No Fax </text:span>diisi dengan nomor faksimil personil pejabat keuangan;</text:p>
        </text:list-item>
        <text:list-item>
          <text:p text:style-name="List_20_1_Content"> Kolom <text:span text:style-name="Strong_20_Emphasis">Email</text:span>  diisi dengan alamat email personil pejabat keuangan;</text:p>
        </text:list-item>
        <text:list-item>
          <text:p text:style-name="List_20_1_Content_Last"> Pastikan semua isian data benar, kemudian tekan tombol penyimpanan data <draw:frame draw:style-name="media" draw:name="3" text:anchor-type="as-char" draw:z-index="3" svg:width="0.66145833333333cm" svg:height="0.555625cm"><draw:image xlink:href="Pictures/bdc69509e8ea0962eff4361c6eb0f5f1.png" xlink:type="simple" xlink:show="embed" xlink:actuate="onLoad"/></draw:frame>di toolbar atas untuk menyimpan data-data yang telah diisika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nganggaran:apbd_dpa:pejabat_keuangan</dc:title>
  </office:meta>
</office:document-meta>
</file>