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import_rka"/><text:bookmark-start text:name="__RefHeading___prosedur_operasional_import_rka_1"/><text:bookmark-start text:name="prosedur_operasional_import_rka"/>Prosedur Operasional Import RKA<text:bookmark-end text:name="__RefHeading___prosedur_operasional_import_rka_1"/><text:bookmark-end text:name="prosedur_operasional_import_rk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Import RKA merupakan proses pengisian rencana kerja dan anggaran yang memuat rencana pendapatan, rencana belanja untuk masing-masing program dan kegiatan, serta rencana pembiayaan untuk tahun yang direncanak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import data RKA yang telah disusun oleh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mport RKA adalah sebagai berikut:</text:p>
      <text:list text:style-name="List_20_1" text:continue-numbering="false">
        <text:list-item>
          <text:p text:style-name="List_20_1_Content_First"> RKA telah disusun oleh SKPD</text:p>
        </text:list-item>
        <text:list-item>
          <text:p text:style-name="List_20_1_Content_Last"> Daftar RKA yang akan diimport telah disetuju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import RKA :</text:p>
      <text:list text:style-name="List_20_1" text:continue-numbering="false">
        <text:list-item>
          <text:p text:style-name="List_20_1_Content_First"> Masuk ke aplikasi sebagai Admin SKPD.</text:p>
        </text:list-item>
        <text:list-item>
          <text:p text:style-name="List_20_1_Content_Last"> Pilih <text:span text:style-name="Strong_20_Emphasis">Modul APBD/DPA &gt; Menu DPA dan Anggaran Kas &gt; Import RKA</text:span>, dan pilih Tahun Anggaran dan jenis APBD, kemudian pilih Satker maka akan tampil list Daftar RKA yang telah disetujui. Tampilan aplikasi sebagai beriku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import_rka</dc:title>
  </office:meta>
</office:document-meta>
</file>