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0b675be0eb49ca0d3d0e5eb00da7f.jpg"/>
  <manifest:file-entry manifest:media-type="image/jpeg" manifest:full-path="Pictures/58a0d8e08b50add4290283987a8b071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dpa_pengeluaran_ppkd"/><text:bookmark-start text:name="__RefHeading___prosedur_operasional_dpa_pengeluaran_ppkd_1"/><text:bookmark-start text:name="prosedur_operasional_dpa_pengeluaran_ppkd"/>Prosedur Operasional DPA Pengeluaran PPKD<text:bookmark-end text:name="__RefHeading___prosedur_operasional_dpa_pengeluaran_ppkd_1"/><text:bookmark-end text:name="prosedur_operasional_dpa_pengeluaran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.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Bendahara Pengeluaran PPKD</text:p>
          </table:table-cell>
          <table:table-cell office:value-type="string" table:style-name="tablecell">
            <text:p text:style-name="tablealignleft">Pejabat fungsional yang ditunjuk untuk menerima, menyimpan, membayarkan, menatausahakan, dan mempertanggungjawabkan uang untuk keperluan pengeluaran daerah dalam rangka pelaksanaan APBD di PPKD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/>
        <text:list-item>
          <text:p text:style-name="List_20_1_Content_Last"> Status DPA sudah DISETUJUI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/>
        <text:list-item>
          <text:p text:style-name="List_20_1_Content">  <text:span text:style-name="Strong_20_Emphasis"> </text:span></text:p>
        </text:list-item>
        <text:list-item>
          <text:p text:style-name="List_20_1_Content"> <draw:frame draw:style-name="media" draw:name="pengeluaran_dpa_ppkd.jpg Legend" text:anchor-type="as-char" draw:z-index="0" svg:width="21.166666666667cm" style:rel-width="100%"><draw:text-box><text:p text:style-name="legendcenter"><draw:frame draw:style-name="media" draw:name="pengeluaran_dpa_ppkd.jpg" text:anchor-type="as-char" draw:z-index="0" svg:width="21.166666666667cm" style:rel-width="100%" svg:height="5.9795833333333cm" style:rel-height="scale"><draw:image xlink:href="Pictures/1f00b675be0eb49ca0d3d0e5eb00da7f.jpg" xlink:type="simple" xlink:show="embed" xlink:actuate="onLoad"/></draw:frame>pengeluaran_dpa_ppkd.jpg</text:p></draw:text-box></draw:frame></text:p>
        </text:list-item>
        <text:list-item/>
        <text:list-item>
          <text:p text:style-name="List_20_1_Content"> <draw:frame draw:style-name="media" draw:name="1" text:anchor-type="as-char" draw:z-index="1" svg:width="21.166666666667cm" style:rel-width="100%" svg:height="11.641666666667cm" style:rel-height="scale"><draw:image xlink:href="Pictures/58a0d8e08b50add4290283987a8b0716.jpg" xlink:type="simple" xlink:show="embed" xlink:actuate="onLoad"/></draw:frame></text:p>
        </text:list-item>
        <text:list-item/>
      </text:list>
      <text:list text:style-name="List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dpa_pengeluaran_ppkd</dc:title>
  </office:meta>
</office:document-meta>
</file>