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e0eda3ffa7c4b242964d674f0e90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penerimaan_ppkd"/><text:bookmark-start text:name="__RefHeading___prosedur_operasional_dpa_penerimaan_ppkd_1"/><text:bookmark-start text:name="prosedur_operasional_dpa_penerimaan_ppkd"/>Prosedur Operasional DPA Penerimaan PPKD<text:bookmark-end text:name="__RefHeading___prosedur_operasional_dpa_penerimaan_ppkd_1"/><text:bookmark-end text:name="prosedur_operasional_dpa_penerima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dokumen yang memuat anggaran Penerimaan yang dikelola PPKD yang digunakan sebagai dasar pelaksanaan oleh pengguna angga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erimaan</text:p>
          </table:table-cell>
          <table:table-cell office:value-type="string" table:style-name="tablecell">
            <text:p text:style-name="tablealignleft">Pejabat fungsional yang ditunjuk untuk menerima, menyimpan, menatausahakan, dan mempertanggungjawabkan uang untuk keperluan penerimaan daerah dalam rangka pelaksanaan APBD pada PPK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<text:span text:style-name="Strong_20_Emphasis">APBD / DPA &gt; DPA &amp; Anggaran Kas &gt; DPA PPKD &gt; Penerimaan</text:span> </text:p>
        </text:list-item>
        <text:list-item>
          <text:p text:style-name="List_20_1_Content"> <draw:frame draw:style-name="media" draw:name="0" text:anchor-type="as-char" draw:z-index="0" svg:width="21.166666666667cm" style:rel-width="100%" svg:height="8.9958333333333cm" style:rel-height="scale"><draw:image xlink:href="Pictures/14e0eda3ffa7c4b242964d674f0e9022.jpg" xlink:type="simple" xlink:show="embed" xlink:actuate="onLoad"/></draw:frame></text:p>
        </text:list-item>
        <text:list-item/>
      </text:list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penerimaan_ppkd</dc:title>
  </office:meta>
</office:document-meta>
</file>