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8d28413760463b91ddfaf37f4173be.jpg"/>
  <manifest:file-entry manifest:media-type="image/jpeg" manifest:full-path="Pictures/ab6637fc9323a32038160415ea0d2128.jpg"/>
  <manifest:file-entry manifest:media-type="image/jpeg" manifest:full-path="Pictures/2bb31d6409d13855fb3e7a5af17a8c3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dpa_pendapatan_skpd"/><text:bookmark-start text:name="__RefHeading___prosedur_operasional_dpa_pendapatan_skpd_1"/><text:bookmark-start text:name="prosedur_operasional_dpa_pendapatan_skpd"/>Prosedur Operasional DPA Pendapatan SKPD<text:bookmark-end text:name="__RefHeading___prosedur_operasional_dpa_pendapatan_skpd_1"/><text:bookmark-end text:name="prosedur_operasional_dpa_pendapatan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rupakan dokumen yang memuat pendapatan setiap SKPD yang digunakan sebagai dasar pelaksanaan oleh pengguna anggar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No</text:span> </text:p>
          </table:table-cell>
          <table:table-cell office:value-type="string" table:style-name="tableheader">
            <text:p text:style-name="Table_20_Heading"><text:span text:style-name="Strong_20_Emphasis">Pelaku</text:span> </text:p>
          </table:table-cell>
          <table:table-cell office:value-type="string" table:style-name="tableheader">
            <text:p text:style-name="Table_20_Heading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erimaan</text:p>
          </table:table-cell>
          <table:table-cell office:value-type="string" table:style-name="tablecell">
            <text:p text:style-name="tablealignleft">Mempersiapkan dokumen DPA pendapatan, menyimpan, menatausahakan, dan mempertanggungjawabkan uang pendapatan daerah dalam rangka pelaksanaan APBD pada SKPD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roses pengolahan DPA pendapatan adalah sebagai berikut:</text:p>
      <text:list text:style-name="List_20_1" text:continue-numbering="false">
        <text:list-item>
          <text:p text:style-name="List_20_1_Content_First"> List Rincian Anggaran Pendapatan SKPD telah diisikan pada aplikasi Simral</text:p>
        </text:list-item>
        <text:list-item>
          <text:p text:style-name="List_20_1_Content_Last"> Status DPA List Rincian Anggaran Pendapatan SKPD telah disetujui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olahan DPA pendapatan pada SKPD :</text:p>
      <text:list text:style-name="List_20_1" text:continue-numbering="false">
        <text:list-item>
          <text:p text:style-name="List_20_1_Content_First"> Masuk ke aplikasi sebagai Admin SKPD</text:p>
        </text:list-item>
        <text:list-item>
          <text:p text:style-name="List_20_1_Content_Last"> Pilih <text:span text:style-name="Strong_20_Emphasis">Modul APBD/DPA &gt; Menu DPA &amp; Anggaran Kas &gt; Menu DPA SKPD &gt; Pendapatan</text:span>, pilih Tahun Anggaran dan jenis APBD, kemudian pilih Satuan Kerja, Sub Unit dan Bidang Urusan. Tampilan aplikasi sebagai berikut :</text:p>
        </text:list-item>
      </text:list>
      <text:p text:style-name="Text_20_body"><draw:frame draw:style-name="media" draw:name="list_rincian_anggaran_pendapatan_skpd.jpg Legend" text:anchor-type="as-char" draw:z-index="0" svg:width="27.887083333333cm" style:rel-width="100%"><draw:text-box><text:p text:style-name="legendcenter"><draw:frame draw:style-name="media" draw:name="list_rincian_anggaran_pendapatan_skpd.jpg" text:anchor-type="as-char" draw:z-index="0" svg:width="27.887083333333cm" style:rel-width="100%" svg:height="17.383125cm" style:rel-height="scale"><draw:image xlink:href="Pictures/be8d28413760463b91ddfaf37f4173be.jpg" xlink:type="simple" xlink:show="embed" xlink:actuate="onLoad"/></draw:frame>list_rincian_anggaran_pendapatan_skpd.jpg</text:p></draw:text-box></draw:frame></text:p>
      <text:list text:style-name="List_20_1" text:continue-numbering="false">
        <text:list-item>
          <text:p text:style-name="List_20_1_Content_First"> List Rincian Anggaran Pendapatan SKPD bersifat Read Only</text:p>
        </text:list-item>
        <text:list-item>
          <text:p text:style-name="List_20_1_Content_Last"> Untuk menampilkan Rincian Anggaran Pendapatan SKPD secara detail, bisa meng klik Kode Rekening yang berwarna biru, misalkan [4120101]. Tampilan sebagai berikut :</text:p>
        </text:list-item>
      </text:list>
      <text:p text:style-name="Text_20_body"><draw:frame draw:style-name="media" draw:name="rincian_anggaran_pend._skpd1.jpg Legend" text:anchor-type="as-char" draw:z-index="0" svg:width="27.860625cm" style:rel-width="100%"><draw:text-box><text:p text:style-name="legendcenter"><draw:frame draw:style-name="media" draw:name="rincian_anggaran_pend._skpd1.jpg" text:anchor-type="as-char" draw:z-index="1" svg:width="27.860625cm" style:rel-width="100%" svg:height="12.250208333333cm" style:rel-height="scale"><draw:image xlink:href="Pictures/ab6637fc9323a32038160415ea0d2128.jpg" xlink:type="simple" xlink:show="embed" xlink:actuate="onLoad"/></draw:frame>rincian_anggaran_pend._skpd1.jpg</text:p></draw:text-box></draw:frame><draw:frame draw:style-name="media" draw:name="rincian_anggaran_pend._skpd2.jpg Legend" text:anchor-type="as-char" draw:z-index="0" svg:width="27.728333333333cm" style:rel-width="100%"><draw:text-box><text:p text:style-name="legendcenter"><draw:frame draw:style-name="media" draw:name="rincian_anggaran_pend._skpd2.jpg" text:anchor-type="as-char" draw:z-index="2" svg:width="27.728333333333cm" style:rel-width="100%" svg:height="13.81125cm" style:rel-height="scale"><draw:image xlink:href="Pictures/2bb31d6409d13855fb3e7a5af17a8c32.jpg" xlink:type="simple" xlink:show="embed" xlink:actuate="onLoad"/></draw:frame>rincian_anggaran_pend._skpd2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dpa_pendapatan_skpd</dc:title>
  </office:meta>
</office:document-meta>
</file>