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dpa_pendapatan_ppkd"/><text:bookmark-start text:name="__RefHeading___prosedur_operasional_dpa_pendapatan_ppkd_1"/><text:bookmark-start text:name="prosedur_operasional_dpa_pendapatan_ppkd"/>Prosedur Operasional DPA Pendapatan PPKD<text:bookmark-end text:name="__RefHeading___prosedur_operasional_dpa_pendapatan_ppkd_1"/><text:bookmark-end text:name="prosedur_operasional_dpa_pendapatan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Bendahara Penerimaan</text:p>
          </table:table-cell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Data Pendapatan di bawah tanggung jawab PPKD sudah tersimpan di aplikasi SIMRAL</text:p>
        </text:list-item>
        <text:list-item>
          <text:p text:style-name="List_20_1_Content_Last"> Status DPA sudah DISETUJUI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</text:p>
        </text:list-item>
        <text:list-item>
          <text:p text:style-name="List_20_1_Content"> <text:span text:style-name="Strong_20_Emphasis"> APBD / DPA</text:span>    <text:span text:style-name="Strong_20_Emphasis">     </text:span></text:p>
        </text:list-item>
        <text:list-item/>
        <text:list-item>
          <text:p text:style-name="List_20_1_Content"> Untuk melihat DPA, dapat ditekan link PDF (dapat juga berbentuk format spreadsheet XLS) yang ada pada bagian kanan atas dari tampilan. Dokumen DPA yang ditampilkan seperti berikut ini.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dpa_pendapatan_ppkd</dc:title>
  </office:meta>
</office:document-meta>
</file>