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nganggaran:apbd_dpa:dpa_belanja_tidak_langsung_ppkd"/><text:bookmark-start text:name="__RefHeading___prosedur_operasional_dpa_belanja_tidak_langsung_ppkd_1"/><text:bookmark-start text:name="prosedur_operasional_dpa_belanja_tidak_langsung_ppkd"/>Prosedur Operasional DPA Belanja Tidak Langsung PPKD<text:bookmark-end text:name="__RefHeading___prosedur_operasional_dpa_belanja_tidak_langsung_ppkd_1"/><text:bookmark-end text:name="prosedur_operasional_dpa_belanja_tidak_langsung_ppk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3"/><text:bookmark-start text:name="pelaku"/>Pelaku<text:bookmark-end text:name="__RefHeading___pelaku_3"/><text:bookmark-end text:name="pelaku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.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.</text:p>
          </table:table-cell>
          <table:table-cell office:value-type="string" table:style-name="tablecell">
            <text:p text:style-name="tablealignleft">Bendahara Pengeluaran PPKD</text:p>
          </table:table-cell>
          <table:table-cell office:value-type="string" table:style-name="tablecell">
            <text:p text:style-name="tablealignleft">Pejabat fungsional yang ditunjuk untuk menerima, menyimpan, membayarkan, menatausahakan, dan mempertanggungjawabkan uang untuk keperluan belanja tidak langsung daerah dalam rangka pelaksanaan APBD di PPKD</text:p>
          </table:table-cell>
        </table:table-row>
        <table:table-row>
          <table:table-cell office:value-type="string" table:style-name="tablecell">
            <text:p text:style-name="tablealignleft">2.</text:p>
          </table:table-cell>
          <table:table-cell office:value-type="string" table:style-name="tablecell">
            <text:p text:style-name="tablealignleft">Pejabat Penatausahaan Keuangan</text:p>
          </table:table-cell>
          <table:table-cell office:value-type="string" table:style-name="tablecell">
            <text:p text:style-name="tablealignleft">Pejabat yang melaksanakan fungsi tata usaha keuangan pada PPKDD</text:p>
          </table:table-cell>
        </table:table-row>
      </table:table>
      <text:p text:style-name="Text_20_body"><text:line-break/></text:p>
      <text:h text:style-name="Heading_20_3" text:outline-level="3"><text:bookmark-start text:name="__RefHeading___operasional_4"/><text:bookmark-start text:name="operasional"/>Operasional<text:bookmark-end text:name="__RefHeading___operasional_4"/><text:bookmark-end text:name="operasional"/></text:h>
      <text:p text:style-name="Text_20_body"><text:line-break/></text:p>
      <text:h text:style-name="Heading_20_3" text:outline-level="3"><text:bookmark-start text:name="__RefHeading___prasyarat_kondisional_5"/><text:bookmark-start text:name="prasyarat_kondisional"/>Prasyarat Kondisional<text:bookmark-end text:name="__RefHeading___prasyarat_kondisional_5"/><text:bookmark-end text:name="prasyarat_kondisional"/></text:h>
      <text:h text:style-name="Heading_20_3" text:outline-level="3"><text:bookmark-start text:name="__RefHeading___proses_operasional_6"/><text:bookmark-start text:name="proses_operasional"/>Proses Operasional<text:bookmark-end text:name="__RefHeading___proses_operasional_6"/><text:bookmark-end text:name="proses_operasiona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nganggaran:apbd_dpa:dpa_belanja_tidak_langsung_ppkd</dc:title>
  </office:meta>
</office:document-meta>
</file>