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b0ba8e20bc17d4342dfde3fe3293891.jpg"/>
  <manifest:file-entry manifest:media-type="image/jpeg" manifest:full-path="Pictures/2051d61d8d75f6cbb02398ef8efbee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dpa_belanja_langsung_skpd"/><text:bookmark-start text:name="__RefHeading___prosedur_operasional_dpa_belanja_langsung_skpd_1"/><text:bookmark-start text:name="prosedur_operasional_dpa_belanja_langsung_skpd"/>Prosedur Operasional DPA Belanja Langsung SKPD<text:bookmark-end text:name="__RefHeading___prosedur_operasional_dpa_belanja_langsung_skpd_1"/><text:bookmark-end text:name="prosedur_operasional_dpa_belanja_langsung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rupakan dokumen yang memuat belanja langsung setiap SKPD yang digunakan sebagai dasar pelaksanaan oleh pengguna anggar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No</text:span> </text:p>
          </table:table-cell>
          <table:table-cell office:value-type="string" table:style-name="tableheader">
            <text:p text:style-name="Table_20_Heading"><text:span text:style-name="Strong_20_Emphasis">Pelaku</text:span> </text:p>
          </table:table-cell>
          <table:table-cell office:value-type="string" table:style-name="tableheader">
            <text:p text:style-name="Table_20_Heading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 (BPL)</text:p>
          </table:table-cell>
          <table:table-cell office:value-type="string" table:style-name="tablecell">
            <text:p text:style-name="tablealignleft">Pejabat fungsional yang ditunjuk untuk menerima, menyimpan, membayarkan, menatausahakan, dan mempertanggungjawabkan uang untuk keperluan belanja daerah dalam rangka pelaksanaan APBD pada SKPD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ejabat Penatausahaan Keuangan (PPK)</text:p>
          </table:table-cell>
          <table:table-cell office:value-type="string" table:style-name="tablecell">
            <text:p text:style-name="tablealignleft">Pejabat yang melaksanakan fungsi tata usaha keuangan pada SKPD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engguna Anggaran (PA)</text:p>
          </table:table-cell>
          <table:table-cell office:value-type="string" table:style-name="tablecell">
            <text:p text:style-name="tablealignleft">Pejabat pemegang kewenangan penggunaan anggaran untuk melaksanakan tugas pokok dan fungsi SKPD yang dipimpinnya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roses pengolahan DPA Belanja Langsung adalah sebagai berikut:</text:p>
      <text:list text:style-name="List_20_1" text:continue-numbering="false">
        <text:list-item>
          <text:p text:style-name="List_20_1_Content_First"> List Rincian Anggaran Belanja Langsung SKPD telah diisikan pada aplikasi Simral</text:p>
        </text:list-item>
        <text:list-item>
          <text:p text:style-name="List_20_1_Content_Last"> Status DPA List Rincian Anggaran Belanja Langsung SKPD telah disetujui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olahan DPA Belanja Langsung pada SKPD :</text:p>
      <text:list text:style-name="List_20_1" text:continue-numbering="false">
        <text:list-item>
          <text:p text:style-name="List_20_1_Content_First"> Masuk ke aplikasi sebagai Admin SKPD</text:p>
        </text:list-item>
        <text:list-item>
          <text:p text:style-name="List_20_1_Content_Last"> Pilih <text:span text:style-name="Strong_20_Emphasis">Modul APBD/DPA &gt; Menu DPA SKPD &gt; Belanja Langsung</text:span>, pilih Tahun Anggaran dan jenis APBD, kemudian pilih SKPD, Sub Unit, Urusan Pemerintahan dan Program. Tampilan aplikasi sebagai berikut :</text:p>
        </text:list-item>
      </text:list>
      <text:p text:style-name="Text_20_body"><draw:frame draw:style-name="media" draw:name="list_rincian_angg._langsung_skpd_1.jpg Legend" text:anchor-type="as-char" draw:z-index="0" svg:width="27.834166666667cm" style:rel-width="100%"><draw:text-box><text:p text:style-name="legendcenter"><draw:frame draw:style-name="media" draw:name="list_rincian_angg._langsung_skpd_1.jpg" text:anchor-type="as-char" draw:z-index="0" svg:width="27.834166666667cm" style:rel-width="100%" svg:height="13.308541666667cm" style:rel-height="scale"><draw:image xlink:href="Pictures/1b0ba8e20bc17d4342dfde3fe3293891.jpg" xlink:type="simple" xlink:show="embed" xlink:actuate="onLoad"/></draw:frame>list_rincian_angg._langsung_skpd_1.jpg</text:p></draw:text-box></draw:frame><draw:frame draw:style-name="media" draw:name="list_rincian_angg._langsung_skpd_2.jpg Legend" text:anchor-type="as-char" draw:z-index="0" svg:width="27.834166666667cm" style:rel-width="100%"><draw:text-box><text:p text:style-name="legendcenter"><draw:frame draw:style-name="media" draw:name="list_rincian_angg._langsung_skpd_2.jpg" text:anchor-type="as-char" draw:z-index="1" svg:width="27.834166666667cm" style:rel-width="100%" svg:height="11.7475cm" style:rel-height="scale"><draw:image xlink:href="Pictures/2051d61d8d75f6cbb02398ef8efbee06.jpg" xlink:type="simple" xlink:show="embed" xlink:actuate="onLoad"/></draw:frame>list_rincian_angg._langsung_skpd_2.jpg</text:p></draw:text-box></draw:frame></text:p>
      <text:list text:style-name="List_20_1" text:continue-numbering="false">
        <text:list-item>
          <text:p text:style-name="LastListParagraph_List_20_1_Content_First"> Untuk melihat detail view rincian anggaran belanja langsung, klik  pada kolom Rincian Anggaran, maka akan ditampilkan 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dpa_belanja_langsung_skpd</dc:title>
  </office:meta>
</office:document-meta>
</file>