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0d6b0e9132ee308f31f2ad1b979047d.jpg"/>
  <manifest:file-entry manifest:media-type="image/jpeg" manifest:full-path="Pictures/dd4af73b5226533d7cc235775b0fe42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nganggaran:apbd_dpa:dpa_anggaran_kas_skpd"/><text:bookmark-start text:name="__RefHeading___prosedur_operasional_dpa_perencanaan_anggaran_kas_skpd_1"/><text:bookmark-start text:name="prosedur_operasional_dpa_perencanaan_anggaran_kas_skpd"/>Prosedur Operasional DPA Perencanaan Anggaran Kas SKPD<text:bookmark-end text:name="__RefHeading___prosedur_operasional_dpa_perencanaan_anggaran_kas_skpd_1"/><text:bookmark-end text:name="prosedur_operasional_dpa_perencanaan_anggaran_kas_skpd"/></text:h>
      <text:h text:style-name="Heading_20_3" text:outline-level="3"><text:bookmark-start text:name="__RefHeading___fungsi_2"/><text:bookmark-start text:name="fungsi"/>Fungsi<text:bookmark-end text:name="__RefHeading___fungsi_2"/><text:bookmark-end text:name="fungsi"/></text:h>
      <text:p text:style-name="Text_20_body">Merupakan dokumen yang memuat perencanaan anggaran kas setiap SKPD yang digunakan sebagai dasar pelaksanaan oleh pengguna anggaran, meliputi perkiraan arus masuk yang bersumber dari penerimaan perkiraan dan perkiraan arus kas keluar untuk mengatur ketersediaan dana yang cukup guna mendanai pelaksanaan kegiatan dalam satu periode. Penyusunan anggaran kas pada dasarnya dilakukan untuk memberikan informasi yang jelas dan terencana serta mengatur ketersediaan dana yang cukup untuk mendanai pengeluaran-pengeluaran sesuai dengan rencana penarikan dana yang tercantum dalam DPA-SKPD yang telah disahkan.</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SKPD</text:p>
          </table:table-cell>
          <table:table-cell office:value-type="string" table:style-name="tablecell">
            <text:p text:style-name="tablealignleft">Menyusun rancangan anggaran Kas SKPD dan menjadikannya acuan dalam penggunaan dan pencairan anggaran operasional kegiatan</text:p>
          </table:table-cell>
        </table:table-row>
        <table:table-row>
          <table:table-cell office:value-type="string" table:style-name="tablecell">
            <text:p text:style-name="tablealignleft">2</text:p>
          </table:table-cell>
          <table:table-cell office:value-type="string" table:style-name="tablecell">
            <text:p text:style-name="tablealignleft">Bidang Perbendaharaan Dinas Keuangan</text:p>
          </table:table-cell>
          <table:table-cell office:value-type="string" table:style-name="tablecell">
            <text:p text:style-name="tablealignleft">Menyiapkan penerbitan dan mencetak dokumen DPA-SKPD yang diperlukan dari aplikasi untuk kemudian ditandatangani BUD</text:p>
          </table:table-cell>
        </table:table-row>
        <table:table-row>
          <table:table-cell office:value-type="string" table:style-name="tablecell">
            <text:p text:style-name="tablealignleft">3</text:p>
          </table:table-cell>
          <table:table-cell office:value-type="string" table:style-name="tablecell">
            <text:p text:style-name="tablealignleft">PPKD sebagai BUD</text:p>
          </table:table-cell>
          <table:table-cell office:value-type="string" table:style-name="tablecell">
            <text:p text:style-name="tablealignleft">Menandatangani dokumen DPA-SKPD</text:p>
          </table:table-cell>
        </table:table-row>
      </table:table>
      <text:p text:style-name="Text_20_body"><text:line-break/></text:p>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proses Delete DPA adalah sebagai berikut:</text:p>
      <text:list text:style-name="List_20_1" text:continue-numbering="false">
        <text:list-item>
          <text:p text:style-name="List_20_1_Content_First"> Daftar DPA dalam List hapus data DPA masih berstatus Draft, dalam proses dan belum bersifat final</text:p>
        </text:list-item>
        <text:list-item>
          <text:p text:style-name="List_20_1_Content"> SPD diterbitkan berdasarkan hasil rekapitulasi anggaran kas kegiatan yang telah disusun oleh SKPD</text:p>
        </text:list-item>
        <text:list-item>
          <text:p text:style-name="List_20_1_Content"> Hanya DPA dan Anggaran Kas Kegiatan yang dalam status sudah disahkan yang dapat dibuatkan SPD nya</text:p>
        </text:list-item>
        <text:list-item>
          <text:p text:style-name="List_20_1_Content"> Untuk fleksibilitas penggunaan anggaran operasional, SPD disusun sampai pada level kegiatan dan sub kegiatan. Rincian rekening mata anggaran kegiatan tidak ditampilkan dalam Lampiran SPD</text:p>
        </text:list-item>
        <text:list-item>
          <text:p text:style-name="List_20_1_Content"> SPD disusun dalam dua bentuk yaitu SPD Belanja Tidak Langsung dan SPD Belanja Langsung</text:p>
        </text:list-item>
        <text:list-item>
          <text:p text:style-name="List_20_1_Content"> SPD Belanja Tidak Langsung diterbitkan dalam periode tahunan, pada saat berlakunya APBD Penetapan/Murni, APBD Mendahului dan APBD Perubahan</text:p>
        </text:list-item>
        <text:list-item>
          <text:p text:style-name="List_20_1_Content"> SPD Belanja Langsung diterbitkan dalam periode triwulanan</text:p>
        </text:list-item>
        <text:list-item>
          <text:p text:style-name="List_20_1_Content"> SPD yang statusnya telah difinalkan akan bersifat mengikat, dan menjadi pagu maksimum kegiatan dalam pengajuan SPP dan pencatatan BKU Belanja;</text:p>
        </text:list-item>
        <text:list-item>
          <text:p text:style-name="List_20_1_Content"> SPD diperhitungkan secara kumulatif terhadap nilai SPD sebelumnya. Sisa SPD pada periode sebelumnya akan diperhitungkan secara kumulatif pada nilai SPD periode selanjutnya;</text:p>
        </text:list-item>
        <text:list-item>
          <text:p text:style-name="List_20_1_Content"> Jika terjadi pengurangan anggaran pada DPA Perubahan, maka nilai SPD yang diterbitkan akan menjadi minus sebagai pengurang nilai SPD yang diterbitkan sebelum adanya perubahan anggaran;</text:p>
        </text:list-item>
        <text:list-item>
          <text:p text:style-name="List_20_1_Content_Last"> Pada aplikasi, SKPD hanya dapat melihat tampilan SPD yang disiapkan untuk SKPD yang bersangkutan oleh Bidang Perbendaharaan Dinas Keuangan sebagai penanggungjawab penerbitan SPD;</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pengolahan DPA Anggaran Kas pada SKPD :</text:p>
      <text:list text:style-name="List_20_1" text:continue-numbering="false">
        <text:list-item>
          <text:p text:style-name="List_20_1_Content_First"> Masuk ke aplikasi sebagai Admin SKPD</text:p>
        </text:list-item>
        <text:list-item>
          <text:p text:style-name="List_20_1_Content_Last"> Pilih <text:span text:style-name="Strong_20_Emphasis">Modul APBD/DPA &gt; Menu DPA SKPD &gt; Anggaran Kas</text:span>, pilih Tahun Anggaran dan jenis APBD, kemudian pilih Satker, Sub Unit, Bidang Urusan, Program dan Status DPA. Tampilan aplikasi sebagai berikut :</text:p>
        </text:list-item>
      </text:list>
      <text:p text:style-name="Text_20_body"><draw:frame draw:style-name="media" draw:name="list_dpa_per.anggaran_kas_1.jpg Legend" text:anchor-type="as-char" draw:z-index="0" svg:width="27.834166666667cm" style:rel-width="100%"><draw:text-box><text:p text:style-name="legendcenter"><draw:frame draw:style-name="media" draw:name="list_dpa_per.anggaran_kas_1.jpg" text:anchor-type="as-char" draw:z-index="0" svg:width="27.834166666667cm" style:rel-width="100%" svg:height="14.022916666667cm" style:rel-height="scale"><draw:image xlink:href="Pictures/b0d6b0e9132ee308f31f2ad1b979047d.jpg" xlink:type="simple" xlink:show="embed" xlink:actuate="onLoad"/></draw:frame>list_dpa_per.anggaran_kas_1.jpg</text:p></draw:text-box></draw:frame><draw:frame draw:style-name="media" draw:name="list_dpa_per.anggaran_kas_2.jpg Legend" text:anchor-type="as-char" draw:z-index="0" svg:width="27.834166666667cm" style:rel-width="100%"><draw:text-box><text:p text:style-name="legendcenter"><draw:frame draw:style-name="media" draw:name="list_dpa_per.anggaran_kas_2.jpg" text:anchor-type="as-char" draw:z-index="1" svg:width="27.834166666667cm" style:rel-width="100%" svg:height="12.356041666667cm" style:rel-height="scale"><draw:image xlink:href="Pictures/dd4af73b5226533d7cc235775b0fe42a.jpg" xlink:type="simple" xlink:show="embed" xlink:actuate="onLoad"/></draw:frame>list_dpa_per.anggaran_kas_2.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nganggaran:apbd_dpa:dpa_anggaran_kas_skpd</dc:title>
  </office:meta>
</office:document-meta>
</file>