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:dpa_anggaran_kas_ppkd"/><text:bookmark-start text:name="__RefHeading___prosedur_operasional_dpa_perencanaan_anggaran_kas_ppkd_1"/><text:bookmark-start text:name="prosedur_operasional_dpa_perencanaan_anggaran_kas_ppkd"/>Prosedur Operasional DPA Perencanaan Anggaran Kas PPKD<text:bookmark-end text:name="__RefHeading___prosedur_operasional_dpa_perencanaan_anggaran_kas_ppkd_1"/><text:bookmark-end text:name="prosedur_operasional_dpa_perencanaan_anggaran_kas_ppkd"/></text:h>
      <text:h text:style-name="Heading_20_3" text:outline-level="3"><text:bookmark-start text:name="__RefHeading___fungsi​​​​​​​_2"/><text:bookmark-start text:name="fungsi​​​​​​​"/>Fungsi​​​​​​​<text:bookmark-end text:name="__RefHeading___fungsi​​​​​​​_2"/><text:bookmark-end text:name="fungsi​​​​​​​"/></text:h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ext:h text:style-name="Heading_20_3" text:outline-level="3"><text:bookmark-start text:name="__RefHeading___prasyarat_kondisional​​​​​​​_4"/><text:bookmark-start text:name="prasyarat_kondisional​​​​​​​"/>Prasyarat Kondisional​​​​​​​<text:bookmark-end text:name="__RefHeading___prasyarat_kondisional​​​​​​​_4"/><text:bookmark-end text:name="prasyarat_kondisional​​​​​​​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:dpa_anggaran_kas_ppkd</dc:title>
  </office:meta>
</office:document-meta>
</file>