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ba60148d5bf4574e38f7a886f4e3af8.jpg"/>
  <manifest:file-entry manifest:media-type="image/jpeg" manifest:full-path="Pictures/9795b1c772982f2d231fe5ef295ec45c.jpg"/>
  <manifest:file-entry manifest:media-type="image/jpeg" manifest:full-path="Pictures/d323f9fa3697308e4d752c8fd3b20ef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apbd_dpa:delete_dpa"/><text:bookmark-start text:name="__RefHeading___prosedur_operasional_delete_dpa_1"/><text:bookmark-start text:name="prosedur_operasional_delete_dpa"/>Prosedur Operasional Delete DPA<text:bookmark-end text:name="__RefHeading___prosedur_operasional_delete_dpa_1"/><text:bookmark-end text:name="prosedur_operasional_delete_dpa"/></text:h>
      <text:h text:style-name="Heading_20_3" text:outline-level="3"><text:bookmark-start text:name="__RefHeading___fungsi_2"/><text:bookmark-start text:name="fungsi"/>Fungsi<text:bookmark-end text:name="__RefHeading___fungsi_2"/><text:bookmark-end text:name="fungsi"/></text:h>
      <text:p text:style-name="Text_20_body">Merupakan proses penghapusan data DPA yang telah disusun oleh SKPD bila terjadi perubahan DPA SKPD, dapat berupa peningkatan atau pengurangan capaian target kinerja program dan kegiatan dari yang telah ditetapkan semul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Admin SKPD</text:p>
          </table:table-cell>
          <table:table-cell office:value-type="string" table:style-name="tablecell">
            <text:p text:style-name="tablealignleft">Melakukan penghapusan data DPA yang telah disusun oleh SKPD bila terjadi perubahan DPA SKPD</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roses Delete DPA adalah sebagai berikut:</text:p>
      <text:list text:style-name="List_20_1" text:continue-numbering="false">
        <text:list-item>
          <text:p text:style-name="LastListParagraph_List_20_1_Content_First"> Daftar DPA dalam List hapus data DPA masih berstatus Draft, dalam proses dan belum bersifat final</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Delete DPA :</text:p>
      <text:list text:style-name="List_20_1" text:continue-numbering="false">
        <text:list-item>
          <text:p text:style-name="List_20_1_Content_First"> Masuk ke aplikasi sebagai Admin SKPD.</text:p>
        </text:list-item>
        <text:list-item>
          <text:p text:style-name="List_20_1_Content_Last"> Pilih <text:span text:style-name="Strong_20_Emphasis">Modul APBD/DPA &gt; Menu DPA dan Anggaran Kas &gt; Delete DPA</text:span>, pilih Tahun Anggaran dan jenis APBD, kemudian pilih Satker maka akan tampil list Hapus Data DPA dan status DPA [Dalam Proses]. Dapat juga dipilih lebih detil Bidang Urusan dan Program. Tampilan aplikasi sebagai berikut.</text:p>
        </text:list-item>
      </text:list>
      <text:p text:style-name="Text_20_body"><draw:frame draw:style-name="media" draw:name="list_hapus_data_dpa.jpg Legend" text:anchor-type="as-char" draw:z-index="0" svg:width="27.701875cm" style:rel-width="100%"><draw:text-box><text:p text:style-name="legendcenter"><draw:frame draw:style-name="media" draw:name="list_hapus_data_dpa.jpg" text:anchor-type="as-char" draw:z-index="0" svg:width="27.701875cm" style:rel-width="100%" svg:height="13.678958333333cm" style:rel-height="scale"><draw:image xlink:href="Pictures/5ba60148d5bf4574e38f7a886f4e3af8.jpg" xlink:type="simple" xlink:show="embed" xlink:actuate="onLoad"/></draw:frame>list_hapus_data_dpa.jpg</text:p></draw:text-box></draw:frame></text:p>
      <text:list text:style-name="List_20_1" text:continue-numbering="false">
        <text:list-item/>
      </text:list>
      <text:p text:style-name="Text_20_body">Check atau centang di kolom paling kiri <draw:frame draw:style-name="media" draw:name="centang.jpg Legend" text:anchor-type="as-char" draw:z-index="0" svg:width="0.58208333333333cm"><draw:text-box><text:p text:style-name="legendcenter"><draw:frame draw:style-name="media" draw:name="centang.jpg" text:anchor-type="as-char" draw:z-index="1" svg:width="0.58208333333333cm" svg:height="0.47625cm"><draw:image xlink:href="Pictures/9795b1c772982f2d231fe5ef295ec45c.jpg" xlink:type="simple" xlink:show="embed" xlink:actuate="onLoad"/></draw:frame>centang.jpg</text:p></draw:text-box></draw:frame>Kode atau kegiatan yang akan dihapus</text:p>
      <text:list text:style-name="List_20_1" text:continue-numbering="false">
        <text:list-item/>
      </text:list>
      <text:p text:style-name="Text_20_body">Setelah itu Klik tombol <draw:frame draw:style-name="media" draw:name="2" text:anchor-type="as-char" draw:z-index="2" svg:width="0.92604166666667cm" svg:height="0.9525cm"><draw:image xlink:href="Pictures/d323f9fa3697308e4d752c8fd3b20efc.jpg" xlink:type="simple" xlink:show="embed" xlink:actuate="onLoad"/></draw:frame>untuk menghapus data DP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apbd_dpa:delete_dpa</dc:title>
  </office:meta>
</office:document-meta>
</file>