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e444a5b028f2c5062839726a925f6d7.jpg"/>
  <manifest:file-entry manifest:media-type="image/jpeg" manifest:full-path="Pictures/72956a92462cf27b8ceefa986ce1617b.jpg"/>
  <manifest:file-entry manifest:media-type="image/jpeg" manifest:full-path="Pictures/191f513480370d1c0d0b61c4a7e9837b.jpg"/>
  <manifest:file-entry manifest:media-type="image/jpeg" manifest:full-path="Pictures/123dcb2393209f05a733de832172588c.jpg"/>
  <manifest:file-entry manifest:media-type="image/jpeg" manifest:full-path="Pictures/a09e750e8174739b77dcfd32d77f09fa.jpg"/>
  <manifest:file-entry manifest:media-type="image/jpeg" manifest:full-path="Pictures/43b087d6a04dd3ab4de0ed94ad15e686.jpg"/>
  <manifest:file-entry manifest:media-type="image/jpeg" manifest:full-path="Pictures/cc089881ede88038becbe492e4f7bdbe.jpg"/>
  <manifest:file-entry manifest:media-type="image/jpeg" manifest:full-path="Pictures/29bf881a571badaacd99414250449a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etapan_up"/><text:bookmark-start text:name="__RefHeading___prosedur_operasional_menu_penetapan_uang_persediaan_1"/><text:bookmark-start text:name="prosedur_operasional_menu_penetapan_uang_persediaan"/>Prosedur Operasional Menu Penetapan Uang Persediaan<text:bookmark-end text:name="__RefHeading___prosedur_operasional_menu_penetapan_uang_persediaan_1"/><text:bookmark-end text:name="prosedur_operasional_menu_penetapan_uang_persediaan"/></text:h>
      <text:p text:style-name="Text_20_body"><text:span text:style-name="Strong_20_Emphasis">Fungsi</text:span></text:p>
      <text:list text:style-name="List_20_1" text:continue-numbering="false">
        <text:list-item/>
        <text:list-item/>
        <text:list-item/>
        <text:list-item/>
        <text:list-item/>
        <text:list-item/>
      </text:list>
      <text:p text:style-name="Text_20_body"><text:span text:style-name="Strong_20_Emphasis">Pelaku Operasional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</text:span></text:p>
          </table:table-cell>
          <table:table-cell office:value-type="string" table:style-name="tablecell">
            <text:p text:style-name="tablealignleft"><text:span text:style-name="Strong_20_Emphasis">Pelaku</text:span></text:p>
          </table:table-cell>
          <table:table-cell office:value-type="string" table:style-name="tablecell">
            <text:p text:style-name="tablealignleft"><text:span text:style-name="Strong_20_Emphasis">Fungsi</text:span>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Prasyarat Kondisional</text:span></text:p>
      <text:list text:style-name="List_20_1" text:continue-numbering="false">
        <text:list-item/>
        <text:list-item/>
        <text:list-item/>
      </text:list>
      <text:p text:style-name="Text_20_body"><text:span text:style-name="Strong_20_Emphasis">Proses Operasional</text:span></text:p>
      <text:list text:style-name="List_20_1" text:continue-numbering="false">
        <text:list-item/>
        <text:list-item>
          <text:p text:style-name="List_20_1_Content_Last"> <text:span text:style-name="Strong_20_Emphasis">Modul APBD/DPA &gt; Menu APBD &gt; Penetapan UP</text:span></text:p>
        </text:list-item>
      </text:list>
      <text:p text:style-name="Text_20_body"><draw:frame draw:style-name="media" draw:name="1_list_penetapan_up_satker.jpg Legend" text:anchor-type="as-char" draw:z-index="0" svg:width="27.357916666667cm" style:rel-width="100%"><draw:text-box><text:p text:style-name="legendcenter"><draw:frame draw:style-name="media" draw:name="1_list_penetapan_up_satker.jpg" text:anchor-type="as-char" draw:z-index="0" svg:width="27.357916666667cm" style:rel-width="100%" svg:height="11.297708333333cm" style:rel-height="scale"><draw:image xlink:href="/var/www/html/simralwiki/data/media/simral/1_list_penetapan_up_satker.jpg" xlink:type="simple" xlink:show="embed" xlink:actuate="onLoad"/></draw:frame>1_list_penetapan_up_satker.jpg</text:p></draw:text-box></draw:frame></text:p>
      <text:list text:style-name="List_20_1" text:continue-numbering="false">
        <text:list-item>
          <text:p text:style-name="LastListParagraph_List_20_1_Content_First"> <draw:frame draw:style-name="media" draw:name="pena.jpg Legend" text:anchor-type="as-char" draw:z-index="0" svg:width="0.92604166666667cm"><draw:text-box><text:p text:style-name="legendcenter"><draw:frame draw:style-name="media" draw:name="pena.jpg" text:anchor-type="as-char" draw:z-index="1" svg:width="0.92604166666667cm" svg:height="0.82020833333333cm"><draw:image xlink:href="Pictures/be444a5b028f2c5062839726a925f6d7.jpg" xlink:type="simple" xlink:show="embed" xlink:actuate="onLoad"/></draw:frame>pena.jpg</text:p></draw:text-box></draw:frame></text:p>
        </text:list-item>
      </text:list>
      <text:p text:style-name="Text_20_body"><draw:frame draw:style-name="media" draw:name="2_edit_penetapan_up_satker.jpg Legend" text:anchor-type="as-char" draw:z-index="0" svg:width="27.410833333333cm" style:rel-width="100%"><draw:text-box><text:p text:style-name="legendcenter"><draw:frame draw:style-name="media" draw:name="2_edit_penetapan_up_satker.jpg" text:anchor-type="as-char" draw:z-index="2" svg:width="27.410833333333cm" style:rel-width="100%" svg:height="12.065cm" style:rel-height="scale"><draw:image xlink:href="Pictures/72956a92462cf27b8ceefa986ce1617b.jpg" xlink:type="simple" xlink:show="embed" xlink:actuate="onLoad"/></draw:frame>2_edit_penetapan_up_satker.jpg</text:p></draw:text-box></draw:frame></text:p>
      <text:list text:style-name="List_20_1" text:continue-numbering="false">
        <text:list-item/>
        <text:list-item>
          <text:p text:style-name="List_20_1_Content"> <draw:frame draw:style-name="media" draw:name="save.jpg Legend" text:anchor-type="as-char" draw:z-index="0" svg:width="0.92604166666667cm"><draw:text-box><text:p text:style-name="legendcenter"><draw:frame draw:style-name="media" draw:name="save.jpg" text:anchor-type="as-char" draw:z-index="3" svg:width="0.92604166666667cm" svg:height="0.79375cm"><draw:image xlink:href="Pictures/191f513480370d1c0d0b61c4a7e9837b.jpg" xlink:type="simple" xlink:show="embed" xlink:actuate="onLoad"/></draw:frame>save.jpg</text:p></draw:text-box></draw:frame></text:p>
        </text:list-item>
        <text:list-item>
          <text:p text:style-name="List_20_1_Content_Last"> <draw:frame draw:style-name="media" draw:name="kotak.jpg Legend" text:anchor-type="as-char" draw:z-index="0" svg:width="0.52916666666667cm"><draw:text-box><text:p text:style-name="legendcenter"><draw:frame draw:style-name="media" draw:name="kotak.jpg" text:anchor-type="as-char" draw:z-index="4" svg:width="0.52916666666667cm" svg:height="0.52916666666667cm"><draw:image xlink:href="Pictures/123dcb2393209f05a733de832172588c.jpg" xlink:type="simple" xlink:show="embed" xlink:actuate="onLoad"/></draw:frame>kotak.jpg</text:p></draw:text-box></draw:frame><draw:frame draw:style-name="media" draw:name="silang.jpg Legend" text:anchor-type="as-char" draw:z-index="0" svg:width="0.92604166666667cm"><draw:text-box><text:p text:style-name="legendcenter"><draw:frame draw:style-name="media" draw:name="silang.jpg" text:anchor-type="as-char" draw:z-index="5" svg:width="0.92604166666667cm" svg:height="0.79375cm"><draw:image xlink:href="Pictures/a09e750e8174739b77dcfd32d77f09fa.jpg" xlink:type="simple" xlink:show="embed" xlink:actuate="onLoad"/></draw:frame>silang.jpg</text:p></draw:text-box></draw:frame></text:p>
        </text:list-item>
      </text:list>
      <text:p text:style-name="Text_20_body"><draw:frame draw:style-name="media" draw:name="konfirmasi_hapus.jpg Legend" text:anchor-type="as-char" draw:z-index="0" svg:width="9.445625cm"><draw:text-box><text:p text:style-name="legendcenter"><draw:frame draw:style-name="media" draw:name="konfirmasi_hapus.jpg" text:anchor-type="as-char" draw:z-index="6" svg:width="9.445625cm" svg:height="3.8364583333333cm"><draw:image xlink:href="Pictures/43b087d6a04dd3ab4de0ed94ad15e686.jpg" xlink:type="simple" xlink:show="embed" xlink:actuate="onLoad"/></draw:frame>konfirmasi_hapus.jpg</text:p></draw:text-box></draw:frame></text:p>
      <text:p text:style-name="Text_20_body"><draw:frame draw:style-name="media" draw:name="4_list_up_satker.jpg Legend" text:anchor-type="as-char" draw:z-index="0" svg:width="27.437291666667cm" style:rel-width="100%"><draw:text-box><text:p text:style-name="legendcenter"><draw:frame draw:style-name="media" draw:name="4_list_up_satker.jpg" text:anchor-type="as-char" draw:z-index="7" svg:width="27.437291666667cm" style:rel-width="100%" svg:height="10.63625cm" style:rel-height="scale"><draw:image xlink:href="Pictures/cc089881ede88038becbe492e4f7bdbe.jpg" xlink:type="simple" xlink:show="embed" xlink:actuate="onLoad"/></draw:frame>4_list_up_satker.jpg</text:p></draw:text-box></draw:frame></text:p>
      <text:p text:style-name="Text_20_body"><text:span text:style-name="Strong_20_Emphasis">Tampilan Dokumen</text:span></text:p>
      <text:p text:style-name="Text_20_body"><text:span text:style-name="Strong_20_Emphasis">SPP</text:span></text:p>
      <text:p text:style-name="Text_20_body"><text:span text:style-name="Strong_20_Emphasis">Modul Belanja &gt; Menu SPP &gt; Pengajuan UP</text:span></text:p>
      <text:p text:style-name="Text_20_body"><draw:frame draw:style-name="media" draw:name="5_list_pengajuan_spp.jpg Legend" text:anchor-type="as-char" draw:z-index="0" svg:width="33.81375cm" style:rel-width="100%"><draw:text-box><text:p text:style-name="legendcenter"><draw:frame draw:style-name="media" draw:name="5_list_pengajuan_spp.jpg" text:anchor-type="as-char" draw:z-index="8" svg:width="33.81375cm" style:rel-width="100%" svg:height="10.795cm" style:rel-height="scale"><draw:image xlink:href="Pictures/29bf881a571badaacd99414250449a29.jpg" xlink:type="simple" xlink:show="embed" xlink:actuate="onLoad"/></draw:frame>5_list_pengajuan_spp.jpg</text:p></draw:text-box></draw:frame></text:p>
      <text:list text:style-name="List_20_1" text:continue-numbering="false">
        <text:list-item>
          <text:p text:style-name="LastListParagraph_List_20_1_Content_First"> <text:a xlink:type="simple" xlink:href="https://repo.kuarta.co.id/simralwiki/doku.php?id=no._spp" text:style-name="Internet_20_link" text:visited-style-name="Visited_20_Internet_20_Link">No. SPP</text:a></text:p>
        </text:list-item>
      </text:list>
      <text:list text:style-name="List_20_1" text:continue-numbering="false"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etapan_up</dc:title>
  </office:meta>
</office:document-meta>
</file>