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dapatan:tngjwb_pendapatan:penerbitan_spj"/><text:bookmark-start text:name="__RefHeading___prosedur_operasional_penerbitan_spj_administrasional_fungsional_pendapatan_1"/><text:bookmark-start text:name="prosedur_operasional_penerbitan_spj_administrasional_fungsional_pendapatan"/>Prosedur Operasional Penerbitan SPJ Administrasional/Fungsional Pendapatan<text:bookmark-end text:name="__RefHeading___prosedur_operasional_penerbitan_spj_administrasional_fungsional_pendapatan_1"/><text:bookmark-end text:name="prosedur_operasional_penerbitan_spj_administrasional_fungsional_pendap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dapatan:tngjwb_pendapatan:penerbitan_spj</dc:title>
  </office:meta>
</office:document-meta>
</file>