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70669c783df623a2f2ef1bfb02f0c82.jpg"/>
  <manifest:file-entry manifest:media-type="image/jpeg" manifest:full-path="Pictures/c05968d5e632b7d1bc1dcb1a7ae7cc7d.jpg"/>
  <manifest:file-entry manifest:media-type="image/jpeg" manifest:full-path="Pictures/d453d3bb0611356273a5f7d4a235c889.jpg"/>
  <manifest:file-entry manifest:media-type="image/jpeg" manifest:full-path="Pictures/0b4df04b17ad9e0637373bc603e6637c.jpg"/>
  <manifest:file-entry manifest:media-type="image/jpeg" manifest:full-path="Pictures/a14cc436e00527fddd03d6d64c64a34f.jpg"/>
  <manifest:file-entry manifest:media-type="image/jpeg" manifest:full-path="Pictures/980689b4cbe7b02a648c50ab760d9cf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dapatan:tngjwb_pendapatan:penerbitan_bku_pendapatan"/><text:bookmark-start text:name="__RefHeading___prosedur_operasional_penerbitan_bku_pendapatan_1"/><text:bookmark-start text:name="prosedur_operasional_penerbitan_bku_pendapatan"/>Prosedur Operasional Penerbitan BKU Pendapatan<text:bookmark-end text:name="__RefHeading___prosedur_operasional_penerbitan_bku_pendapatan_1"/><text:bookmark-end text:name="prosedur_operasional_penerbitan_bku_pendapat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​​​​​​​_3"/><text:bookmark-start text:name="pelaku_operasional​​​​​​​"/>Pelaku Operasional​​​​​​​<text:bookmark-end text:name="__RefHeading___pelaku_operasional​​​​​​​_3"/><text:bookmark-end text:name="pelaku_operasional​​​​​​​"/></text:h>
      <text:h text:style-name="Heading_20_3" text:outline-level="3"><text:bookmark-start text:name="__RefHeading___prasyarat_kondisional​​​​​​​_4"/><text:bookmark-start text:name="prasyarat_kondisional​​​​​​​"/>Prasyarat Kondisional​​​​​​​<text:bookmark-end text:name="__RefHeading___prasyarat_kondisional​​​​​​​_4"/><text:bookmark-end text:name="prasyarat_kondisional​​​​​​​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SIMRAL dalam proses penerbitan Buku Kas Umum pendapatan:</text:p>
      <text:list text:style-name="List_20_1" text:continue-numbering="false">
        <text:list-item>
          <text:p text:style-name="List_20_1_Content_First"> Masuk ke aplikasi;</text:p>
        </text:list-item>
        <text:list-item>
          <text:p text:style-name="List_20_1_Content_Last"> Pilih <text:span text:style-name="Strong_20_Emphasis">Modul Pendapatan &gt; Menu Laporan &gt; Buku Kas</text:span>, dan pilih Periode, Jenis Laporan (Buku Kas Umum), SKPD dan Sub Unit SKPD. Kemudian pilih periode tanggal dan bulan. Tampilan aplikasi sebagai berikut:</text:p>
        </text:list-item>
      </text:list>
      <text:p text:style-name="Text_20_body"><draw:frame draw:style-name="media" draw:name="laporan_buku_kas_bendahara_penerimaan.jpg Legend" text:anchor-type="as-char" draw:z-index="0" svg:width="28.072291666667cm" style:rel-width="100%"><draw:text-box><text:p text:style-name="legendcenter"><draw:frame draw:style-name="media" draw:name="laporan_buku_kas_bendahara_penerimaan.jpg" text:anchor-type="as-char" draw:z-index="0" svg:width="28.072291666667cm" style:rel-width="100%" svg:height="8.4402083333333cm" style:rel-height="scale"><draw:image xlink:href="Pictures/c70669c783df623a2f2ef1bfb02f0c82.jpg" xlink:type="simple" xlink:show="embed" xlink:actuate="onLoad"/></draw:frame>laporan_buku_kas_bendahara_penerimaan.jpg</text:p></draw:text-box></draw:frame></text:p>
      <text:list text:style-name="List_20_1" text:continue-numbering="false">
        <text:list-item>
          <text:p text:style-name="LastListParagraph_List_20_1_Content_First"> Pilih jenis laporan yang akan ditampilkan (sebagai contoh dipilih PDF Stream)</text:p>
        </text:list-item>
      </text:list>
      <text:p text:style-name="Text_20_body"><draw:frame draw:style-name="media" draw:name="jenis_laporan.jpg Legend" text:anchor-type="as-char" draw:z-index="0" svg:width="6.3764583333333cm"><draw:text-box><text:p text:style-name="legendcenter"><draw:frame draw:style-name="media" draw:name="jenis_laporan.jpg" text:anchor-type="as-char" draw:z-index="1" svg:width="6.3764583333333cm" svg:height="3.65125cm"><draw:image xlink:href="Pictures/c05968d5e632b7d1bc1dcb1a7ae7cc7d.jpg" xlink:type="simple" xlink:show="embed" xlink:actuate="onLoad"/></draw:frame>jenis_laporan.jpg</text:p></draw:text-box></draw:frame></text:p>
      <text:list text:style-name="List_20_1" text:continue-numbering="false">
        <text:list-item>
          <text:p text:style-name="LastListParagraph_List_20_1_Content_First"> Kemudian klik tombol <draw:frame draw:style-name="media" draw:name="tampilkan.jpg Legend" text:anchor-type="as-char" draw:z-index="0" svg:width="2.143125cm"><draw:text-box><text:p text:style-name="legendcenter"><draw:frame draw:style-name="media" draw:name="tampilkan.jpg" text:anchor-type="as-char" draw:z-index="2" svg:width="2.143125cm" svg:height="0.52916666666667cm"><draw:image xlink:href="Pictures/d453d3bb0611356273a5f7d4a235c889.jpg" xlink:type="simple" xlink:show="embed" xlink:actuate="onLoad"/></draw:frame>tampilkan.jpg</text:p></draw:text-box></draw:frame>, maka akan muncul laporan sebagai berikut.</text:p>
        </text:list-item>
      </text:list>
      <text:p text:style-name="Text_20_body"><draw:frame draw:style-name="media" draw:name="bku1.jpg Legend" text:anchor-type="as-char" draw:z-index="0" svg:width="14.657916666667cm"><draw:text-box><text:p text:style-name="legendcenter"><draw:frame draw:style-name="media" draw:name="bku1.jpg" text:anchor-type="as-char" draw:z-index="3" svg:width="14.657916666667cm" svg:height="20.584583333333cm"><draw:image xlink:href="Pictures/0b4df04b17ad9e0637373bc603e6637c.jpg" xlink:type="simple" xlink:show="embed" xlink:actuate="onLoad"/></draw:frame>bku1.jpg</text:p></draw:text-box></draw:frame></text:p>
      <text:p text:style-name="Text_20_body"><draw:frame draw:style-name="media" draw:name="bku2.jpg Legend" text:anchor-type="as-char" draw:z-index="0" svg:width="14.737291666667cm"><draw:text-box><text:p text:style-name="legendcenter"><draw:frame draw:style-name="media" draw:name="bku2.jpg" text:anchor-type="as-char" draw:z-index="4" svg:width="14.737291666667cm" svg:height="20.399375cm"><draw:image xlink:href="Pictures/a14cc436e00527fddd03d6d64c64a34f.jpg" xlink:type="simple" xlink:show="embed" xlink:actuate="onLoad"/></draw:frame>bku2.jpg</text:p></draw:text-box></draw:frame></text:p>
      <text:p text:style-name="Text_20_body"><draw:frame draw:style-name="media" draw:name="bku3.jpg Legend" text:anchor-type="as-char" draw:z-index="0" svg:width="14.76375cm"><draw:text-box><text:p text:style-name="legendcenter"><draw:frame draw:style-name="media" draw:name="bku3.jpg" text:anchor-type="as-char" draw:z-index="5" svg:width="14.76375cm" svg:height="10.662708333333cm"><draw:image xlink:href="Pictures/980689b4cbe7b02a648c50ab760d9cf7.jpg" xlink:type="simple" xlink:show="embed" xlink:actuate="onLoad"/></draw:frame>bku3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dapatan:tngjwb_pendapatan:penerbitan_bku_pendapatan</dc:title>
  </office:meta>
</office:document-meta>
</file>