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dapatan:pembukuan_pendapatan:piutang_pendapatan"/><text:bookmark-start text:name="__RefHeading___prosedur_operasional_pengakuan_piutang_pendapatan_1"/><text:bookmark-start text:name="prosedur_operasional_pengakuan_piutang_pendapatan"/>Prosedur Operasional Pengakuan Piutang Pendapatan<text:bookmark-end text:name="__RefHeading___prosedur_operasional_pengakuan_piutang_pendapatan_1"/><text:bookmark-end text:name="prosedur_operasional_pengakuan_piutang_pendapat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dapatan:pembukuan_pendapatan:piutang_pendapatan</dc:title>
  </office:meta>
</office:document-meta>
</file>