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pembukuan_pendapatan:penyetoran_pendapatan"/><text:bookmark-start text:name="__RefHeading___prosedur_operasional_transaksi_penyetoran_pendapatan_1"/><text:bookmark-start text:name="prosedur_operasional_transaksi_penyetoran_pendapatan"/>Prosedur Operasional Transaksi Penyetoran Pendapatan<text:bookmark-end text:name="__RefHeading___prosedur_operasional_transaksi_penyetoran_pendapatan_1"/><text:bookmark-end text:name="prosedur_operasional_transaksi_penyetoran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ukukan seluruh transaksi penyetoran pendapatan berdasarkan bukti-bukti transaksi yang s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lakukan input transaksi penyetoran pendapatan, serta membukukan seluruh transaksi penyetoran pendapatan ke dalam jurnal dan mempostingnya secara periodik ke buku besar</text:p>
          </table:table-cell>
        </table:table-row>
      </table:table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pembukuan_pendapatan:penyetoran_pendapatan</dc:title>
  </office:meta>
</office:document-meta>
</file>