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89653ddce48e00d0d1c0f700c94de1.jpg"/>
  <manifest:file-entry manifest:media-type="image/png" manifest:full-path="Pictures/0a150d64611ce1c35f5b2733b98b3659.png"/>
  <manifest:file-entry manifest:media-type="image/jpeg" manifest:full-path="Pictures/86b88b435b86db05f7ba226f5a3b67a3.jpg"/>
  <manifest:file-entry manifest:media-type="image/jpeg" manifest:full-path="Pictures/52d61ba1079fed498d9c98ee280c5836.jpg"/>
  <manifest:file-entry manifest:media-type="image/jpeg" manifest:full-path="Pictures/7a224eb9aa9bdaa83b71d7c06dbb0c25.jpg"/>
  <manifest:file-entry manifest:media-type="image/jpeg" manifest:full-path="Pictures/bf3549b8eda8786780ef49053c1570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pembukuan_pendapatan:penerimaan_pendapatan"/><text:bookmark-start text:name="__RefHeading___prosedur_operasional_transaksi_penerimaan_pendapatan_1"/><text:bookmark-start text:name="prosedur_operasional_transaksi_penerimaan_pendapatan"/>Prosedur Operasional Transaksi Penerimaan Pendapatan<text:bookmark-end text:name="__RefHeading___prosedur_operasional_transaksi_penerimaan_pendapatan_1"/><text:bookmark-end text:name="prosedur_operasional_transaksi_penerimaan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ukukan seluruh transaksi penerimaan pendapatan berdasarkan bukti-bukti transaksi yang s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lakukan input transaksi penerimaan pendapatan, serta membukukan seluruh transaksi penerimaan pendapatan ke dalam jurnal pendapatan dan mempostingnya secara periodik ke buku besar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Adanya LPJ dari Bendahara Penerimaan</text:p>
        </text:list-item>
        <text:list-item>
          <text:p text:style-name="List_20_1_Content_Last"> Didukung dengan bukti-bukti yang sah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mbukuan transaksi penerimaan pendapatan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_Last"> Pilih <text:span text:style-name="Strong_20_Emphasis">Modul Pendapatan &gt; Menu Transaksi &gt; Buku Kas Umum</text:span>, dan pilih Periode dan Satuan Kerja. Kemudian pilih Sub Unit SKPD, Jenis Transaksi (Transaksi Penerimaan Pendapatan) dan Status Transaksi. Tampilan aplikasi sebagai berikut:</text:p>
        </text:list-item>
      </text:list>
      <text:p text:style-name="Text_20_body"><draw:frame draw:style-name="media" draw:name="list_bku_transaksi_penerimaan_pendapatan_daerah1.jpg Legend" text:anchor-type="as-char" draw:z-index="0" svg:width="27.807708333333cm" style:rel-width="100%"><draw:text-box><text:p text:style-name="legendcenter"><draw:frame draw:style-name="media" draw:name="list_bku_transaksi_penerimaan_pendapatan_daerah1.jpg" text:anchor-type="as-char" draw:z-index="0" svg:width="27.807708333333cm" style:rel-width="100%" svg:height="21.563541666667cm" style:rel-height="scale"><draw:image xlink:href="Pictures/f389653ddce48e00d0d1c0f700c94de1.jpg" xlink:type="simple" xlink:show="embed" xlink:actuate="onLoad"/></draw:frame>list_bku_transaksi_penerimaan_pendapatan_daerah1.jpg</text:p></draw:text-box></draw:frame></text:p>
      <text:list text:style-name="List_20_1" text:continue-numbering="false">
        <text:list-item>
          <text:p text:style-name="LastListParagraph_List_20_1_Content_First"> Untuk menambahkan List BKU Transaksi Penerimaan Pendapatan Daerah klik tombol <draw:frame draw:style-name="media" draw:name="1" text:anchor-type="as-char" draw:z-index="1" svg:width="0.79375cm" svg:height="0.66145833333333cm"><draw:image xlink:href="Pictures/0a150d64611ce1c35f5b2733b98b3659.png" xlink:type="simple" xlink:show="embed" xlink:actuate="onLoad"/></draw:frame>pada toolbar diatas, maka akan ditampilkan form isian sebagai berikut:</text:p>
        </text:list-item>
      </text:list>
      <text:p text:style-name="Text_20_body"><draw:frame draw:style-name="media" draw:name="input_bku_transaksi_penerimaan_pendapatan_daerah.jpg Legend" text:anchor-type="as-char" draw:z-index="0" svg:width="28.09875cm" style:rel-width="100%"><draw:text-box><text:p text:style-name="legendcenter"><draw:frame draw:style-name="media" draw:name="input_bku_transaksi_penerimaan_pendapatan_daerah.jpg" text:anchor-type="as-char" draw:z-index="2" svg:width="28.09875cm" style:rel-width="100%" svg:height="10.530416666667cm" style:rel-height="scale"><draw:image xlink:href="Pictures/86b88b435b86db05f7ba226f5a3b67a3.jpg" xlink:type="simple" xlink:show="embed" xlink:actuate="onLoad"/></draw:frame>input_bku_transaksi_penerimaan_pendapatan_daerah.jpg</text:p></draw:text-box></draw:frame></text:p>
      <text:list text:style-name="List_20_1" text:continue-numbering="false">
        <text:list-item>
          <text:p text:style-name="LastListParagraph_List_20_1_Content_First"> Jika tidak ada transaksi pengakuan pendapatan, kosongkan isian dan tekan tombol [Input Penerimaan Pendapatan]</text:p>
        </text:list-item>
      </text:list>
      <text:p text:style-name="Text_20_body"><draw:frame draw:style-name="media" draw:name="input_bku_transaksi_penerimaan_pendapatan_daerah1.jpg Legend" text:anchor-type="as-char" draw:z-index="0" svg:width="27.887083333333cm" style:rel-width="100%"><draw:text-box><text:p text:style-name="legendcenter"><draw:frame draw:style-name="media" draw:name="input_bku_transaksi_penerimaan_pendapatan_daerah1.jpg" text:anchor-type="as-char" draw:z-index="3" svg:width="27.887083333333cm" style:rel-width="100%" svg:height="22.092708333333cm" style:rel-height="scale"><draw:image xlink:href="Pictures/52d61ba1079fed498d9c98ee280c5836.jpg" xlink:type="simple" xlink:show="embed" xlink:actuate="onLoad"/></draw:frame>input_bku_transaksi_penerimaan_pendapatan_daerah1.jpg</text:p></draw:text-box></draw:frame></text:p>
      <text:p text:style-name="Text_20_body"><draw:frame draw:style-name="media" draw:name="rincian_transaksi_penerimaan.jpg Legend" text:anchor-type="as-char" draw:z-index="0" svg:width="27.94cm" style:rel-width="100%"><draw:text-box><text:p text:style-name="legendcenter"><draw:frame draw:style-name="media" draw:name="rincian_transaksi_penerimaan.jpg" text:anchor-type="as-char" draw:z-index="4" svg:width="27.94cm" style:rel-width="100%" svg:height="18.441458333333cm" style:rel-height="scale"><draw:image xlink:href="Pictures/7a224eb9aa9bdaa83b71d7c06dbb0c25.jpg" xlink:type="simple" xlink:show="embed" xlink:actuate="onLoad"/></draw:frame>rincian_transaksi_penerimaan.jpg</text:p></draw:text-box></draw:frame></text:p>
      <text:list text:style-name="List_20_1" text:continue-numbering="false">
        <text:list-item>
          <text:p text:style-name="List_20_1_Content_First"> Pastikan semua isian data benar dan pastikan rincian rekening penerimaan pendapatan benar kemudian tekan tombol penyimpanan data di toolbar atas untuk menyimpan data yang telah diisikan</text:p>
        </text:list-item>
        <text:list-item>
          <text:p text:style-name="List_20_1_Content_Last"> Untuk melihat Jurnal, klik tombol  pada List BKU Transaksi Penerimaan/Penyetoran Pendapatan Daerah maka akan ditampilkan :</text:p>
        </text:list-item>
      </text:list>
      <text:p text:style-name="Text_20_body"><draw:frame draw:style-name="media" draw:name="5" text:anchor-type="as-char" draw:z-index="5" svg:width="23.706666666667cm" style:rel-width="100%" svg:height="11.1125cm" style:rel-height="scale"><draw:image xlink:href="Pictures/bf3549b8eda8786780ef49053c15706d.jpg" xlink:type="simple" xlink:show="embed" xlink:actuate="onLoad"/></draw:frame></text:p>
      <text:p text:style-name="Text_20_body">Untuk melihat Jurnal, klik tombol Jurnal pada  List BKU Transaksi Penerimaan/Penyetoran Pendapatan Daerah maka akan ditampilkan (contoh pada Dinas Perhubungan)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pembukuan_pendapatan:penerimaan_pendapatan</dc:title>
  </office:meta>
</office:document-meta>
</file>