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monitoring_pendapatan:laporan_monitoring_pendapatan"/><text:bookmark-start text:name="__RefHeading___laporan_monitoring_pengawasan_transaksi_pendapatan_1"/><text:bookmark-start text:name="laporan_monitoring_pengawasan_transaksi_pendapatan"/>Laporan Monitoring Pengawasan Transaksi Pendapatan<text:bookmark-end text:name="__RefHeading___laporan_monitoring_pengawasan_transaksi_pendapatan_1"/><text:bookmark-end text:name="laporan_monitoring_pengawasan_transaksi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mbuatan Laporan Monitoring Pengawasan Penerimaan Pendapatan Satker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_Last"> Pilih <text:span text:style-name="Strong_20_Emphasis">Modul Pendapatan &gt; Menu Transaksi &gt; Pengakuan Pendapatan</text:span>, dan pilih Periode dan Satuan Kerja. Kemudian pilih Sub Unit SKPD dan Jenis transaksi. Tampilan aplikasi sebagai berikut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monitoring_pendapatan:laporan_monitoring_pendapatan</dc:title>
  </office:meta>
</office:document-meta>
</file>