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a580f7346d0a0af56812b472ff1d8b.jpg"/>
  <manifest:file-entry manifest:media-type="image/jpeg" manifest:full-path="Pictures/85be2a167586cf50e4d10f2d28083a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_spp"/><text:bookmark-start text:name="__RefHeading___tampilan_register_spp_read_only_1"/><text:bookmark-start text:name="tampilan_register_spp_read_only"/>Tampilan register SPP (read only)<text:bookmark-end text:name="__RefHeading___tampilan_register_spp_read_only_1"/><text:bookmark-end text:name="tampilan_register_spp_read_only"/></text:h>
      <text:p text:style-name="Text_20_body"><draw:frame draw:style-name="media" draw:name="8_register_spp_read_only_.jpg Legend" text:anchor-type="as-char" draw:z-index="0" svg:width="28.019375cm" style:rel-width="100%"><draw:text-box><text:p text:style-name="legendcenter"><draw:frame draw:style-name="media" draw:name="8_register_spp_read_only_.jpg" text:anchor-type="as-char" draw:z-index="0" svg:width="28.019375cm" style:rel-width="100%" svg:height="13.096875cm" style:rel-height="scale"><draw:image xlink:href="Pictures/19a580f7346d0a0af56812b472ff1d8b.jpg" xlink:type="simple" xlink:show="embed" xlink:actuate="onLoad"/></draw:frame>8_register_spp_read_only_.jpg</text:p></draw:text-box></draw:frame></text:p>
      <text:list text:style-name="List_20_1" text:continue-numbering="false">
        <text:list-item/>
      </text:list>
      <text:p text:style-name="Text_20_body"><draw:frame draw:style-name="media" draw:name="9_register_spp_read_only_.jpg Legend" text:anchor-type="as-char" draw:z-index="0" svg:width="28.045833333333cm" style:rel-width="100%"><draw:text-box><text:p text:style-name="legendcenter"><draw:frame draw:style-name="media" draw:name="9_register_spp_read_only_.jpg" text:anchor-type="as-char" draw:z-index="1" svg:width="28.045833333333cm" style:rel-width="100%" svg:height="20.743333333333cm" style:rel-height="scale"><draw:image xlink:href="Pictures/85be2a167586cf50e4d10f2d28083adc.jpg" xlink:type="simple" xlink:show="embed" xlink:actuate="onLoad"/></draw:frame>9_register_spp_read_only_.jpg</text:p></draw:text-box></draw:frame></text:p>
      <text:list text:style-name="List_20_1" text:continue-numbering="false">
        <text:list-item/>
      </text:list>
      <text:p text:style-name="Text_20_body">Bila kita klik <text:a xlink:type="simple" xlink:href="https://repo.kuarta.co.id/simralwiki/doku.php?id=doc._spp" text:style-name="Internet_20_link" text:visited-style-name="Visited_20_Internet_20_Link">Doc. SPP</text:a> PDF, akan muncul tampilan dalam bentuk dokumen PDF Surat Permintaan Pembayaran Uang Persediaan (SPP-UP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no_spp</dc:title>
  </office:meta>
</office:document-meta>
</file>