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c018dfb70c53cdb83fc189265a4ebd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._spm"/><text:bookmark-start text:name="__RefHeading___tampilan_spm_read_only_1"/><text:bookmark-start text:name="tampilan_spm_read_only"/>Tampilan SPM (Read Only)<text:bookmark-end text:name="__RefHeading___tampilan_spm_read_only_1"/><text:bookmark-end text:name="tampilan_spm_read_only"/></text:h>
      <text:p text:style-name="Text_20_body"><draw:frame draw:style-name="media" draw:name="0" text:anchor-type="as-char" draw:z-index="0" svg:width="27.94cm" style:rel-width="100%" svg:height="19.949583333333cm" style:rel-height="scale"><draw:image xlink:href="Pictures/6c018dfb70c53cdb83fc189265a4ebd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no._spm</dc:title>
  </office:meta>
</office:document-meta>
</file>